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Lohit Hindi" svg:font-family="'Lohit Hindi'" style:font-family-generic="system" style:font-pitch="variable"/>
    <style:font-face style:name="WenQuanYi Micro Hei" svg:font-family="'WenQuanYi Micro Hei'" style:font-family-generic="system" style:font-pitch="variable"/>
  </office:font-face-decls>
  <office:automatic-styles>
    <style:style style:name="P1" style:family="paragraph" style:parent-style-name="Text_20_body">
      <style:paragraph-properties style:line-height-at-least="0.397cm" fo:text-align="start" style:justify-single-word="false"/>
    </style:style>
    <style:style style:name="P2" style:family="paragraph" style:parent-style-name="Text_20_body">
      <style:paragraph-properties fo:text-align="justify" style:justify-single-word="false"/>
    </style:style>
    <style:style style:name="P3" style:family="paragraph" style:parent-style-name="Text_20_body">
      <style:paragraph-properties fo:text-align="justify" style:justify-single-word="false" fo:padding="0.074cm" fo:border-left="none" fo:border-right="none" fo:border-top="none" fo:border-bottom="0.06pt solid #000000" style:join-border="false"/>
    </style:style>
    <style:style style:name="P4" style:family="paragraph" style:parent-style-name="Text_20_body">
      <style:paragraph-properties fo:margin-top="0cm" fo:margin-bottom="0cm"/>
    </style:style>
    <style:style style:name="P5" style:family="paragraph" style:parent-style-name="Text_20_body">
      <style:paragraph-properties fo:margin-left="0cm" fo:margin-right="0cm" fo:margin-top="0cm" fo:margin-bottom="0cm" fo:text-indent="0cm" style:auto-text-indent="false" fo:padding="0cm" fo:border="none"/>
    </style:style>
    <style:style style:name="P6" style:family="paragraph" style:parent-style-name="Text_20_body">
      <style:paragraph-properties fo:margin-left="0cm" fo:margin-right="0cm" fo:text-align="justify" style:justify-single-word="false" fo:text-indent="0cm" style:auto-text-indent="false"/>
    </style:style>
    <style:style style:name="P7" style:family="paragraph" style:parent-style-name="Heading_20_1">
      <style:paragraph-properties fo:text-align="justify" style:justify-single-word="false"/>
    </style:style>
    <style:style style:name="T1" style:family="text">
      <style:text-properties fo:font-size="13pt" style:font-size-asian="13pt" style:font-size-complex="13pt"/>
    </style:style>
    <style:style style:name="T2" style:family="text">
      <style:text-properties fo:font-size="14pt" style:font-size-asian="14pt" style:font-size-complex="14pt"/>
    </style:style>
    <style:style style:name="T3" style:family="text">
      <style:text-properties fo:font-variant="normal" fo:text-transform="none" fo:color="#3e454c" fo:letter-spacing="normal" fo:background-color="#f7f7f7"/>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text:line-break/><text:span text:style-name="T2">Lunedì 5 maggio NO TAV TOUR<text:line-break/>Incontro alla Sapienza h. 17 dipartimento di fisica, dibattito con i compagni della Valsusa.<text:line-break/>Alcune note preliminari<text:line-break/><text:line-break/>Il 10 maggio si terrà a Torino il corteo NO TAV colpevoli di resistere.<text:line-break/>Il corteo è stato indetto in solidarietà con i quattro compagni (Chiara, Mattia, Nicolò e Claudio) arrestati con l'accusa di attentato con finalità di terrorismo e tuttora rinchiusi in sezioni di alta sicurezza (AS 2).<text:line-break/>Sono stati arrestati in seguito all'attacco che nella notte tra il 13 e 14 maggio 2013 un gruppo di persone aveva sferrato contro il cantiere-fortino TAV di Chiomonte, con bengala bombe carta e bottiglie incendiarie, provocando il danneggiamento di un compressore ed il blocco dei lavori.<text:line-break/>Non si è di certo trattato di un episodio isolato, negli ultimi anni si sono verificati decine di azioni di sabotaggio e disturbo contro quel cantiere e contro i mezzi e le strutture delle ditte impiegate nei lavori. Queste azioni sono una degna ed efficace risposta alla decisione dello Stato di trasformare quella del TAV in Valle di Susa in una questione di ordine pubblico e di attuare una vera e propria occupazione militare del territorio in questione.<text:line-break/>Infatti questa numerosa serie di attacchi, dalle varie caratteristiche, hanno dimostrato che il massiccio apparato poliziesco schierato a difesa del progetto TAV non è invincibile e che non bastano le minacce e la violenza dei fautori dell'opera per fermare un movimento popolare. Queste azioni sono inserite a pieno titolo in un più ampio movimento di lotta sociale, che fa della pluralità dei contenuti e dei metodi di lotta la sua forza e che da oltre venti anni sta tenendo testa all'arroganza dello Stato e del capitale. Esempio unico tra le lotte in corso nell'Italia degli ultimi decenni.<text:line-break/>Verso questo movimento è stato sferrato un attacco repressivo teso ad annientarlo, che ha acquisito i caratteri di una vera e propria persecuzione di massa. Circa un migliaio di attivisti sono stati inquisiti da una magistratura – quella torinese degli inquisitori Caselli, Padalino, Rinaudo – che non si pone alcuna remora nel farsi arma al servizio delle lobby politiche ed economiche della TAV.<text:line-break/>La cricca di magistrati nella sua opera è affiancata da un informazione embedded, prodotta da veri e propri professionisti della disinformazione, giornalisti in trincea.<text:line-break/>Non ci indigniamo di fronte a tutto questo perché siamo consapevoli di vivere in una società fondata sullo sfruttamento di tutti e tutte, ad unico vantaggio degli interessi del capitale, ma ci sembra oltremodo importante conoscere e capire le mosse del nemico per meglio indirizzare la nostra azione.<text:line-break/>L'utilizzo di misure eccezionali nei confronti di compagni arrestati, l'accanimento contro la lotta NO TAV, a nostro avviso vanno al di là della volontà di realizzare a tutti i costi una grande opera. Si vuole annientare uno tra i principali movimenti sociali presenti nel nostro paese perché hanno paura che questo esempio si propaghi generando molteplici situazioni di lotta realmente conflittuali.<text:line-break/><text:line-break/>Abbiamo visto tutti la strada che ha intenzione di percorrere il nuovo governo Renzi, cioè la chiusura di ogni spazio di mediazione con le lotte sociali che vengono affrontate come una questione di ordine pubblico. Spicca l'esempio degli attacchi contro il movimento di lotta per la casa in tutto il paese ed in particolare nella capitale. Una grave emergenza sociale viene affrontata come un problema di criminalità.<text:line-break/>Il messaggio è chiaro: non disturbate i manovratori. Il potere sente di avere la forza di </text:span><text:soft-page-break/><text:span text:style-name="T2">attuare il pesante ciclo di re-strutturazione in corso, accettando non solo di farsi carico dell'eventuale conflitto sociale generato, ma inoltre attaccando preventivamente ogni potenziale focolaio di rivolta. Se pur a bassa intensità, si tratta di una vera e propria strategia di contro-insurrezione preveniva. Facendo questo, il potere sembra cogliere in alcune componenti del movimento le loro potenzialità sovversive, che attacca duramente. Dovremmo domandarci se forse non sta in noi compagni l'incapacità di cogliere la potenzialità reale dei movimenti di cui facciamo parte e di favorirne l'esprimersi.<text:line-break/><text:line-break/>D'altronde dobbiamo considerare che le cose vanno molto peggio laddove non si genera conflitto sociale, lì la re-strutturazione avanza ad alta velocità non dovendosi fare carico neppure di rimuovere gli eventuali ostacoli sul suo cammino. Spicca l'esempio del mondo del lavoro dove, nel giro di pochi anni, siamo passati, senza colpo ferire, dalla fine del welfare state al ritorno alla schiavitù, ovvero al totale assoggettamento delle forze produttive alle esigenze padronali.<text:line-break/>Sarebbe un errore imperdonabile pensare che questa fase sia transitoria, che vi possa essere un ritorno alle condizioni precedenti. La destrutturazione si compie attraverso una ridefinizione dei rapporti sociali che viene assunta in via definitiva e attraverso un più elevato grado di integrazione del vivente nel processo capitalista. Ogni attendismo è deleterio, ogni nostalgia di un passato prossimo che appariva meno inumano è fuori luogo. Ogni tentativo di quelli che credono sia possibile ristabilire i vecchi rapporti di mediazione con il potere rischia di trasformarsi in un frustrante fallimento, soprattutto se non è supportato da una reale disponibilità a scontrarsi ma unicamente dalla sua rappresentazione spettacolare.<text:line-break/>C'è stata lanciata una sfida a cui dovremmo provare a rispondere pena la nostra sconfitta, che si sostanzia non nell'attacco repressivo ma nella attuazione dei progetti del dominio.<text:line-break/>Si può discutere su quali siano le migliori modalità di risposta agli attacchi che subiamo ma è importante che nessuno arretri. Per questo siamo convinti che vadano difese tutte le espressioni dello scontro sociale e adoperarsi per ampliare i vari fronti di lotta coinvolgendo altri settori.<text:line-break/>Vorremmo inoltre avere l'occasione di aggiungere alcune nostre considerazioni sul concetto di solidarietà che vorremmo venisse concepito in maniera più ampia rispetto alla semplice funzione di testimonianza e di vicinanza a chi è colpito. Fare della solidarietà un’arma, fare intravedere le potenzialità sovversive di questo concetto. Realizzare reti di rapporti sociali dirette tra gli sfruttati in maniera autonoma e orizzontale. Attuare qui ed ora un diverso modo di vivere che frantumi l’alienazione che ci separa gli uni dagli altri. Attuare una secessione dai meccanismi allineanti che ci vengono imposti.<text:line-break/><text:line-break/>Di tutto questo e di molto altro parleremo lunedì prossimo al dipartimento di fisica.<text:line-break/><text:line-break/>Compagne e Compagni promotori dell'iniziativa</text:span></text:p>
      <text:p text:style-name="Standard"><text:span text:style-name="T2"/></text:p>
      <text:p text:style-name="Standard"><text:span text:style-name="T2"/></text:p>
      <text:p text:style-name="Standard"><text:span text:style-name="T2"/></text:p>
      <text:p text:style-name="Standard"><text:span text:style-name="T2"/></text:p>
      <text:p text:style-name="Standard"><text:span text:style-name="T2"/></text:p>
      <text:p text:style-name="Standard"><text:span text:style-name="T2"/></text:p>
      <text:p text:style-name="Standard"><text:span text:style-name="T2"/></text:p>
      <text:h text:style-name="Heading_20_1" text:outline-level="1"><text:soft-page-break/><text:span text:style-name="T2">Centrale a biomasse. Arriva il progetto, l’Agro Caleno pronto alle barricate </text:span></text:h>
      <text:p text:style-name="P1">Da più di un anno siamo in campo per scongiurare la realizzazione di una centrale inutile e dannosa. Martedì 29 aprile, alle ore 16.30 presso il palazzetto dello sport di Calvi Risorta, in piena campagna elettorale e con un incontro sul tema, chi fino ad oggi si è disinteressato all’allarme lanciato già da tempo dai cittadini vorrebbe far aprire gli occhi su una questione che ha già ricevuto la bocciatura popolare tramite cortei, iniziative, consigli popolari e presidi!</text:p>
      <text:p text:style-name="P2">Chiediamo esplicitamente un consiglio comunale aperto sulla tematica, e il rinvio della conferenza dei servizi prevista per il 6 maggio. Riteniamo che un consiglio comunale aperto sia l’unico luogo di confronto le cui caratteristiche decisionali e democratiche soddisferebbero le necessità e i criteri minimi di tutta la popolazione, e che questo sia convocato prima di qualsiasi conferenza dei servizi iniziale. <text:bookmark text:name="more-2022"/></text:p>
      <text:p text:style-name="P2">Sappiamo che in piena campagna elettorale ciò non è possibile, e per questo invitiamo tutti gli enti interessati all’incontro, in particolare il comune di Calvi Risorta e la comunità montana Monte Maggiore, di chiedere uno slittamento della conferenza dei servizi prevista per il 6 maggio.</text:p>
      <text:p text:style-name="P2">La campagna elettorale non butterà il fumo negli occhi al fronte contrario alla biomasse, che anzi cresce sempre di più, pronto alle barricate.</text:p>
      <text:p text:style-name="P3">Comitato per l’Agro Caleno : No centrale a Biomasse</text:p>
      <text:h text:style-name="P7" text:outline-level="1"/>
      <text:h text:style-name="P7" text:outline-level="1">Ufficiale la costruzione di una centrale a biomassa a Calvi Risorta</text:h>
      <text:p text:style-name="P4">Scritto da <text:a xlink:type="simple" xlink:href="http://news.you-ng.it/author/MarcoMiggiano/">Marco Miggiano</text:a> 15 aprile 2014 </text:p>
      <text:section text:style-name="Sect1" text:name="fb-root">
        <text:p text:style-name="P4"/>
      </text:section>
      <text:p text:style-name="P2">Ora è ufficiale, la società <text:span text:style-name="Strong_20_Emphasis">Iavazzi Ambiente Scarl</text:span> vuole costruire un <text:span text:style-name="Strong_20_Emphasis">impianto a biomassa</text:span> nel comune di <text:span text:style-name="Strong_20_Emphasis">Calvi Risorta</text:span>, comune dell’agro caleno casertano.</text:p>
      <text:p text:style-name="P2">Di questa possibilità se ne parlava da mesi, da oltre un anno, ma fino ad ora si era ragionato, appunto,  solo attorno ad una ipotesi; non vi era nessuna conferma ufficiale, infatti, né da parte dell’amministrazione comunale né da parte dei rappresentanti della società in questione, società quella di Iavazzi Ambiente che comunica allo stesso comune di Calvi Risorta guidato dal <text:span text:style-name="Strong_20_Emphasis">sindaco Caparco</text:span>, l’intenzione di costruire una centrale a biomassa per la produzione di energia della potenza di 1,998 MW da ubicare, presumibilmente, nell’area dell’<text:span text:style-name="Strong_20_Emphasis">ex Pozzi</text:span> del comune di Calvi Risorta. Una zona, quella dove si trova l’ex Pozzi, altamente inquinata a causa soprattutto dell’abbandono in cui versa da anni, con rifiuti industriali ed amianto ovunque ammassati. L’ex Pozzi, fabbrica che prima della chiusura produceva solventi e vernici, si trova inoltre a poche centinaia di metri dall’eco mostro per eccellenza dell’Agro Caleno, ovvero la centrale  termoelettrica da 800MegaWat della Calenia Energia.</text:p>
      <text:p text:style-name="P2">Il progetto della società di Iavazzi, quindi, è stato presentato in comune, con un documento ufficiale protocollato nella giornata di ieri, lunedì 14 aprile, ed attende il via libera per “<text:span text:style-name="Emphasis">l’autorizzazione all’installazione ed esercizio di un impianto biomassa</text:span>”.</text:p>
      <text:p text:style-name="P6">All’interno del consiglio comunale di Calvi Risorta non si è ancora mai discusso di tale argomento, nessuno ha mai posto la questione all’ordine del giorno, nemmeno nel consiglio comunale odierno, disertato dall’opposizione, dove però è apparso chiaro a tutti che la discussione non è più rimandabile, soprattutto perché in data 6 maggio è prevista una conferenza dei servizi in Regione Campania sull’argomento. Così, in una nota apparsa sul sito del comune, in cui veniva sottolineata l’importanza dell’argomento, il sindaco Caparco invita, con estremo ritardo però, tutti gli enti e tutte le associazioni per una discussione serena riguardo “<text:span text:style-name="Emphasis">al delicato problema che interesserà tutta la nostra area calena</text:span>”.</text:p>
      <text:p text:style-name="P2">La notizia è comunque subito rimbalzata all’attenzione del “<text:span text:style-name="Strong_20_Emphasis">Comitato per l’Agro Caleno: No Centrale a Biomasse</text:span>” che da oltre un anno sta lottando in tutte le sedi, istituzionali e di movimento, per scongiurare <text:soft-page-break/>questa ipotesi ormai divenuta triste realtà. Proprio il comitato, che recentemente ha sequestrato simbolicamente l’area dove dovrebbe sorgere la centrale dopo un partecipato e colorato corteo, ha più volte sollecitato la stessa amministrazione comunale a prendere una posizione netta riguardo la possibile costruzione dell’ennesima centrale, anche chiedendo un consiglio comunale aperto sul tema, ma dagli amministratori, fino ad oggi, aveva ricevuto solo rifiuti, quasi a voler sfuggire ad un confronto pubblico. Così il comitato ha già fatto sapere che all’incontro chiesto dal sindaco Caparco sarà presente con un’ampia delegazione ma “<text:span text:style-name="Emphasis">non per discutere e confrontarci ma per pretendete l’opposizione a questo scempio</text:span>”</text:p>
      <text:p text:style-name="P2"/>
      <text:p text:style-name="Standard"><text:span text:style-name="T2"/></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Lohit Hindi" svg:font-family="'Lohit Hindi'" style:font-family-generic="system" style:font-pitch="variable"/>
    <style:font-face style:name="WenQuanYi Micro Hei" svg:font-family="'WenQuanYi Micro He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WenQuanYi Micro Hei"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WenQuanYi Micro Hei" style:font-size-asian="14pt" style:font-name-complex="Lohit Hindi"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Heading_20_1" style:display-name="Heading 1" style:family="paragraph" style:parent-style-name="Heading" style:next-style-name="Text_20_body" style:default-outline-level="1" style:list-style-name="" style:class="text">
      <style:text-properties style:font-name="Liberation Serif" fo:font-size="24pt" fo:font-weight="bold" style:font-name-asian="WenQuanYi Micro Hei" style:font-size-asian="24pt" style:font-weight-asian="bold" style:font-name-complex="Lohit Hindi"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49cm" fo:margin-bottom="1.007cm" fo:margin-left="1.49cm" fo:margin-right="1.323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ondarossa </meta:initial-creator>
    <meta:creation-date>2014-05-05T16:57:45</meta:creation-date>
    <dc:date>2014-05-05T17:11:05</dc:date>
    <dc:creator>ondarossa </dc:creator>
    <meta:editing-duration>P0D</meta:editing-duration>
    <meta:editing-cycles>1</meta:editing-cycles>
    <meta:document-statistic meta:table-count="0" meta:image-count="0" meta:object-count="0" meta:page-count="4" meta:paragraph-count="14" meta:word-count="1715" meta:character-count="11211" meta:non-whitespace-character-count="9499"/>
    <meta:generator>LibreOffice/3.5$Linux_x86 LibreOffice_project/350m1$Build-2</meta:generator>
  </office:meta>
</office:document-meta>
</file>