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Lohit Hindi1" svg:font-family="'Lohit Hindi'"/>
    <style:font-face style:name="OpenSymbol" svg:font-family="OpenSymbol"/>
    <style:font-face style:name="arial" svg:font-family="arial, helvetica, sans-serif"/>
    <style:font-face style:name="Tahoma" svg:font-family="Tahoma"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automatic-styles>
    <style:style style:name="P1" style:family="paragraph" style:parent-style-name="Heading_20_1">
      <style:text-properties fo:font-size="18pt" style:font-size-asian="18pt" style:font-size-complex="18pt"/>
    </style:style>
    <style:style style:name="P2" style:family="paragraph" style:parent-style-name="Heading_20_1">
      <style:text-properties fo:font-size="16pt" style:font-size-asian="16pt" style:font-size-complex="16pt"/>
    </style:style>
    <style:style style:name="P3" style:family="paragraph" style:parent-style-name="Text_20_body">
      <style:paragraph-properties fo:text-align="justify" style:justify-single-word="false"/>
    </style:style>
    <style:style style:name="P4" style:family="paragraph" style:parent-style-name="Text_20_body">
      <style:paragraph-properties fo:margin-top="0cm" fo:margin-bottom="0cm"/>
    </style:style>
    <style:style style:name="P5" style:family="paragraph" style:parent-style-name="Text_20_body">
      <style:text-properties style:font-name="arial" fo:font-size="10pt"/>
    </style:style>
    <style:style style:name="P6" style:family="paragraph" style:parent-style-name="Text_20_body">
      <style:paragraph-properties fo:margin-top="0cm" fo:margin-bottom="0cm"/>
    </style:style>
    <style:style style:name="P7" style:family="paragraph" style:parent-style-name="Text_20_body" style:list-style-name="L1">
      <style:paragraph-properties fo:margin-top="0cm" fo:margin-bottom="0cm"/>
    </style:style>
    <style:style style:name="P8" style:family="paragraph" style:parent-style-name="List_20_Contents">
      <style:paragraph-properties fo:margin-top="0cm" fo:margin-bottom="0.499cm"/>
    </style:style>
    <style:style style:name="T1" style:family="text">
      <style:text-properties fo:font-size="18pt" style:font-size-asian="18pt" style:font-size-complex="18pt"/>
    </style:style>
    <style:style style:name="T2" style:family="text">
      <style:text-properties fo:font-weight="bold"/>
    </style:style>
    <style:style style:name="T3" style:family="text">
      <style:text-properties fo:font-size="16pt" style:font-size-asian="16pt" style:font-size-complex="16pt"/>
    </style:style>
    <style:style style:name="T4" style:family="text">
      <style:text-properties style:font-name="arial" fo:font-size="10pt"/>
    </style:style>
    <style:style style:name="T5" style:family="text">
      <style:text-properties style:font-name="arial" fo:font-size="10pt" fo:font-weight="bold"/>
    </style:style>
    <style:style style:name="Sect1" style:family="section">
      <style:section-properties fo:margin-left="0cm" fo:margin-right="0cm" style:editable="false">
        <style:columns fo:column-count="1" fo:column-gap="0cm"/>
      </style:section-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3" text:outline-level="3">Rifiuti, doppia seduta su Piano regionale e legge di iniziativa popolare </text:h>
      <text:p text:style-name="Text_20_body"><text:line-break/><text:line-break/>11/01/12 - La conferenza dei presidenti dei gruppi consiliari del Consiglio regionale del Lazio, presie-duta da Mario Abbruzzese, ha deciso di convocare l'Aula per i giorni 18 e 19 gennaio 2012.<text:line-break/>Mercoledì 18 i lavori si apriranno con le dichiarazioni dei gruppi e il voto del Piano di gestione dei rifiuti del Lazio. A seguire, sarà discussa la legge di iniziativa popolare: "Propo-sta di modifica della legge regionale Lazio 9 luglio 1998, n. 27 (Disciplina regionale della gestione dei rifiuti).<text:line-break/>L'esame dell'articolato di questo provvedimento continuerà durante la seduta di giovedì 19, quando saranno affrontati anche gli ordini del giorno collegati al Bilancio, alla Finanzia-ria e allo stesso Piano rifiuti. <text:line-break/>È stato inoltre deciso di calendarizzare da subito le proposte di legge sul cinema e sulla tracciabilità dei prodotti agroalimentari, nonché la modifica al regolamento del Consiglio della Autonomie Locali (Cal).<text:line-break/>Nel corso della riunione odierna, le forze di opposizione hanno infine dato mandato al pre-sidente Abbruzzese di sensibilizzare i membri della giunta regionale affinché siano evase nel minor tempo possibile le interrogazioni già depositate.</text:p>
      <text:h text:style-name="P2" text:outline-level="1">Piano rifiuti, la discussione riprenderà dopo il bilancio di previsione</text:h>
      <text:h text:style-name="Heading_20_2" text:outline-level="2">intanto il commissario per la chiusura di Malagrotta prevede una proroga di sei mesi per la discarica di Roma</text:h>
      <text:p text:style-name="P4">La discussione sul piano rifiuti in Consiglio regionale riprenderà solo dopo l’approvazione del bilancio di previsione. <text:line-break/>I lavori alla Pisana ricominceranno con l’esame di circa 100 emendamenti tra cui quello proposto dall’assessore ai rifiuti Di Paolo. L’emendamento sostituisce l’originaria previsione di un unico ambito territoriale ottimale a livello regionale con 5 ato, corrispondenti in linea di massima ai territori delle province laziali. All’interno di ogni ato andranno organizzati i servizi di raccolta rifiuti, garantita l’autosufficienza degli impianti di trattamento meccanico biologico e di quelli di smaltimento di rifiuti urbani. <text:line-break/><text:line-break/>Nel documento che sarà ancora discusso in consiglio è previsto anche un piano di azione specifico per la prevenzione e la riduzione dei rifiuti (portata al 10% su proposta di sinistra ecologia e libertà). Su proposta della lista bonino pannella invece è stato approvato un emendamento per aver maggior trasparenza e che prevede la pubblicazione online annuale d’informazioni e dati sull’impiantistica per la differenziata, delle tariffe per tonnellata dei rifiuti solidi urbani, e della compensazione da parte della Regione lazio dei debiti dei comuni morosi verso le società di smaltimento. E’ stata introdotto nel piano, su emendamento del pd, anche la possibilità di istituire un osservatorio sui costi dei rifiuti del Lazio.<text:line-break/>Intanto il commissario straordinario per la chiusura di Malagrotta Giuseppe Pecoraro ha previsto la possibilità di una ulteriore “proroga di sei mesi” per la discarica di Roma, visto che i due siti provvisori individuati a Corcolle e Riano ancora non sono operativi.</text:p>
      <text:p text:style-name="Text_20_body"/>
      <text:p text:style-name="Text_20_body"/>
      <text:p text:style-name="Text_20_body"/>
      <text:h text:style-name="Heading_20_1" text:outline-level="1"><text:soft-page-break/><text:span text:style-name="T1">RIFIUTI LAZIO: MISITI, ROMA COME NAPOLI </text:span><text:s/></text:h>
      <text:section text:style-name="Sect1" text:name="itemRatingLog104152">
        <text:p text:style-name="Text_20_body"><office:annotation><dc:date>2012-01-16T16:49:28.76</dc:date><text:p>&lt;!--(0 Voti)--&gt;</text:p></office:annotation></text:p>
      </text:section>
      <text:p text:style-name="P3"><office:annotation><dc:date>2012-01-16T16:49:28.76</dc:date><text:p>Plugins: BeforeDisplayContent</text:p></office:annotation><office:annotation><dc:date>2012-01-16T16:49:28.76</dc:date><text:p>K2 Plugins: K2BeforeDisplayContent</text:p></office:annotation><office:annotation><dc:date>2012-01-16T16:49:28.76</dc:date><text:p>Item text</text:p></office:annotation>(AGENPARL) - Roma, 11 gen - "Nel giorno in cui si comincia a trasferire sulla nave olandese Nordstern, battente bandiera “Antigua e Barbuda”, tremila tonnellate di rifiuti napoletani, che il sindaco ovviamente considera un mezzo idoneo di smaltimento, c’è da preoccuparsi non poco per la situazione che si sta creando nella Capitale. Nessuno avrebbe potuto prevedere la crisi odierna dello smaltimento dei rifiuti a Roma nel 1986, quando la Regione Lazio approvò in Consiglio un piano regionale completo, preparato su convenzione nell’Università di Roma “Sapienza” da un gruppo di ricercatori esperti da me stesso guidati, come titolare della materia. Per tutti questi anni le diverse Giunte del Lazio e di Roma, in base a una sottocultura ambientale imperante, hanno tentato nuove vie, senza però riuscire a scalfire quel piano, che risulta ancora valido e in via di completa realizzazione. Ciò premesso va segnalato che la discarica di servizio per i cinque impianti termici denominata “Malagrotta” è quasi esaurita e va sostituita al più presto, ma come per l’albero di Bertoldo non si riesce mai a individuare il sito. Le due Amministrazioni e lo stesso Prefetto Commissario, di cui la Città e la Regione non dovrebbero aver bisogno, sono costretti a “pietire” una proroga di sei mesi della chiusura di Malagrotta, sapendo pure ormai che nei sei mesi non si potrà risolvere nulla. Gli impianti pubblici e privati sono stati realizzati o quasi ma sono inattivi, proposte serie per la discarica di servizio pure; e allora cosa aspettano le due Amministrazioni a bandire una gara per la ricerca di un’impresa nazionale o internazionale che smaltisca i rifiuti correttamente nella Regione?. Non vorremmo che i due responsabili imitassero quello di Napoli e triplicassero come lui i costi, oggi molto bassi, inviando con nave in Olanda, Germania, Danimarca o in Norvegia i rifiuti di Roma, pagando così un alto prezzo a chi, trattandoli, riesce a produrre energia che a Roma e nel Lazio farebbe tanto comodo". Queste sono le principali considerazioni contenute in una nota pubblicata sul blog dell’on. Aurelio Misiti già vice Ministro delle Infrastrutture e Trasporti.<text:tab/><text:tab/><text:tab/><text:tab/><text:tab/>var player = new Player("5", null, null, "41a8afea-4026-11e1-a5d2-75a8a88b1277", null, null, null, null, null, "true", "true", "/img/loghi_provider/logo_overlay.png", "false", "false", "false", null, null, "258217445");<text:line-break/><text:tab/><text:tab/><text:tab/><text:tab/> </text:p>
      <text:section text:style-name="Sect1" text:name="main">
        <text:section text:style-name="Sect1" text:name="col-sx">
          <text:h text:style-name="P1" text:outline-level="1">I rifiuti di Roma ad una società anonima svizzera</text:h>
        </text:section>
      </text:section>
      <text:p text:style-name="Standard"/>
      <text:p text:style-name="Text_20_body">ROMA - Malagrotta, la più grande discarica d'Europa, è in stato d'emergenza ambientale ma ogni anno se ne proroga la chiusura, perché ad oggi ancora non c'è un sito alternativo. Doveva chiudere a fine dicembre, aveva promesso la Polverini, ma non è stato fatto e a fine anno è arrivato un altro rinvio. Come in tutte le emergenze che si rispettino, ci vuole un Commissario e così dal settembre scorso anche la provincia di Roma ne ha uno. É Giuseppe Pecoraro prefetto di Roma dal 2008 e nominato a settembre dal governo Berlusconi Commissario per l'emergenza ambientale. </text:p>
      <text:p text:style-name="Text_20_body">Ad un mese dal suo insediamento, il prefetto Pecoraro prende la lista dei sette siti, alternativi a Malagrotta che la regione Lazio aveva già indicato, e ne sceglie due: il primo a Riano, l'altro a Corcolle a due passi dalla Villa dell'imperatore Adriano. Una manifestazione di impotenza della politica: si individuano le discariche, ma poi si chiede al Prefetto di intervenire. </text:p>
      <text:p text:style-name="Text_20_body">Il terreno di Corcolle è di proprietà di una società anonima svizzera e tra i suoi rappresentati in Italia figura Manuela Planner Terzaghi. A luglio - come aveva anticipato il Sole 24 ore Roma - l'area è stata affittata all'Ecologia Corcolle srl e nel contratto tra le due società si parla già della futura discarica. Tra i soci della Ecologia Corcolle che avrebbe dovuto gestire la discarica c'è Giuseppe Piccioni, marito della Planner Terzaghi e due fratelli ventenni di Albano Laziale, Alessandro e Nicoletta Botticelli. </text:p>
      <text:p text:style-name="Text_20_body">Anche se di giovane età certo non si può dire che i Botticelli manchino di esperienza nel settore dei <text:soft-page-break/>rifiuti con le loro società di famiglia. Alessandro è socio dell'Asea che due anni fa è stata al centro di un progetto di recupero ambientale in una cava di Lanuvio. A settembre del 2010 la polizia provinciale sequestra l'area perché l'attività di gestione dei rifiuti non era a norma. </text:p>
      <text:section text:style-name="Sect1" text:name="rectangle right">
        <text:p text:style-name="Text_20_body"><office:annotation><dc:date>2012-01-16T17:01:04.76</dc:date><text:p>OAS AD '180x150' end</text:p></office:annotation></text:p>
      </text:section>
      <text:p text:style-name="Text_20_body">A fine novembre arriva il parere dell'Avvocatura generale dello Stato che invita il Commissario ad impegnarsi per una gara pubblica, ma di mezzo c'è sempre la <text:span text:style-name="T2">Brixia, la società anonima svizzera </text:span>con sede a Coira, e anche per l'Avvocatura gli assetti proprietari non sembrano chiari. A chi lo Stato darà i soldi, con l'eventuale esproprio, non lo sapremo mai perché i reali proprietari sono anonimi per definizione e i capitali andando in Svizzera saranno assoggettati ad una tassazione molto più bassa che in Italia. Se poi i terreni sono di proprietà dei rappresentanti legali in Italia, come ci dice il Prefetto, potremmo essere di fronte a proprietà estero vestite, quindi con un enorme potenziale di evasione fiscale. Chissà cosa avrebbe detto l'imperatore Adriano di tutta questa storia.</text:p>
      <text:p text:style-name="Text_20_body">------------------------------------------------------------------------------------------</text:p>
      <text:p text:style-name="P5"><text:span text:style-name="T2">7 siti papabili per sostituire la discarica più grande d'Europa</text:span>, quella di Malagrotta, che raccoglie i rifiuti di Roma e provincia e della Città del Vaticano. Il Commissario ne seleziona due, con tempistiche incredibili: Riano, località Quadro Alto, e Roma, località Corcolle. Ora tocca agli espropri, che si rivelano non necessari: il primo terreno è di proprietà del Co.La.Ri. (Consorzio Laziale dei Rifiuti, Presidente e Rappresentante legale Manlio Cerroni, proprietario di Malagrotta) che ha acquistato i terreni 10 giorni prima che questi venissero indicati dal prefetto 'acquistato in vista della realizzazione dell'impianto' ha dichiarato lo stesso Cerroni. </text:p>
      <text:p text:style-name="P5"><text:span text:style-name="T2">Per il secondo terreno, quello di Corcolle,</text:span> a poche centinaia di metri da Villa Adriana, la storia è complessa: a luglio l'area viene affittata da Ecologia Corcolle Srl per il trattamento dei rifiuti inerti provenienti da Malagrotta: i soci, Giuseppe Piccioni e i fratelli Alessandro e Nicoletta Botticelli, hanno costituito la società il 6 luglio scorso con 10mila euro di capitale ottenendo in affitto 25 ettari di terreno della futura discarica dalla società svizzera Brixia Verwaltungs Ag, la cui proprietà è di Andrea e Manuela Terzaghi Planner (moglie di Giuseppe Piccioni). </text:p>
      <text:p text:style-name="Text_20_body"><text:span text:style-name="T5">I dubbi sono atavici</text:span><text:span text:style-name="T4">: i fratelli Botticelli sono 'figli d'arte' di Claudio, imprenditore del settore rifiuti tramite varie società, tra cui Gruppo Asea Srl. La famiglia Botticelli è stata al centro di numerose inchieste, una sulla cava 'Silver' di Fondi (Lt), sequestrata, e un'altra a Lanuvio, sequestrata perchè non a norma. I Botticelli arrivano a Fondi nel 2006 grazie ad un contratto per lo sfruttamento di una cava stipulato con i fratelli Di Meola (cugini del sindaco): il Comune di Fondi è stato al centro, proprio in quegli anni, di una richiesta di scioglimento per infiltrazioni camorristiche avanzata direttamente dal Ministro Maroni, cui il Cdm non ha mai dato credito.</text:span> </text:p>
      <text:p text:style-name="P5"><text:span text:style-name="T2">Ci sono gli appalti per lo smaltimento dei rifiuti di Roma in Romania </text:span>(codice 191212) ed in Liberia (tramite Massimo Anastasio Di Fazio, agente immobiliare di Fondi oggetto di attentati, ambasciatore commerciale in Liberia e Venezuela, coinvolto nell'inchiesta Damasco, vicenda di usura che si sospetta legata alle attività della 'ndrina di Tripodo e di clan casalesi). Dopo il sequestro della cava di Lanuvio nel settembre 2010 perchè 'non a norma', i terreni di Corcolle: stando alle parole di Gaetano Pecorella (Presidente della Commissione parlamentare d'inchiesta sulle attività illecite connesse al ciclo dei rifiuti) quei terreni 'non sono pronti al conferimento in sicurezza'. Nessuna condanna, questo va assolutamente detto. </text:p>
      <text:p text:style-name="P5"><text:span text:style-name="T2">Ma attualmente il Gruppo Asea Srl </text:span>risulta essere sotto inchiesta e sprovvisto di certificato antimafia, nonché incapace di spiegare certe 'amicizie' come quella con Di Fazio. A novembre l'Avvocatura generale dello Stato invita il Commissario Pecoraro ad una gara pubblica, ma di mezzo c'è la Brixia Verwaltungs Ag, cui alla stessa Avvocatura gli aspetti societari sopra descritti non sono chiari, anche e sopratutto perchè i rappresentanti legali sono residenti in Italia, a Roma; la questione si fa ancora meno chiara: lo Stato dovrà pagare, per l'esproprio, denari che verranno bonificati in Svizzera, dove la tassazione è più bassa. Il potenziale per un thriller c'è tutto, così come per un enorme operazione di evasione fiscale. Malagrotta, intanto, resta aperta con 'grave rischio sotto il profilo igienico-sanitario, ambientale nonché in materia di ordine pubblico'. </text:p>
      <text:p text:style-name="Text_20_body"/>
      <text:p text:style-name="Text_20_body"/>
      <text:h text:style-name="Heading_20_1" text:outline-level="1"><text:soft-page-break/><text:a xlink:type="simple" xlink:href="http://www.levanteonline.net/index.php/politica/regione/5873-rifiuti-fuori-regione-le-reazioni-politiche-al-decreto.html"><text:span text:style-name="T3">Rifiuti fuori regione, le reazioni politiche al decreto </text:span></text:a></text:h>
      <text:p text:style-name="List_20_Contents">Domenica 15 Gennaio 2012 09:51 </text:p>
      <text:p text:style-name="List_20_Contents">di Simone De Michele </text:p>
      <text:p text:style-name="P8">Visite: 3615 </text:p>
      <text:p text:style-name="P4">Ha preso ormai il via l'operazione di trasporto dei rifiuti che era in progetto da un po' di tempo a questa parte. Nei giorni scorsi è stata infatti effettuata la prima traversata della Nordstern, la nave carico che ha il compito di trasportare i rifiuti dalla Campania all'Olanda. <text:line-break/><text:line-break/>“<text:span text:style-name="Emphasis">È il primo viaggio che viene fatto in Italia per il trasferimento transfrontaliero via nave, è un fatto storico realizzato in poco tempo grazie a uno straordinario lavoro da parte di tutte le istituzioni” ha dichiarato al momento della partenza della nave dal porto di Napoli, il sindaco Luigi De Magistris. Per fine gennaio</text:span> - ha aggiunto de Magistris - <text:span text:style-name="Emphasis">ci sarà un viaggio a settimana che porterà tra le 4mila e le 5mila tonnellate. I costi sono di gran lunga inferiori rispetto a quelli per il trasporto nelle altre regioni italiane. È un risultato che avrà utilità anche in funzione della procedura di infrazione dell'Ue all'Italia, ed è la prova che quando c'è collaborazione istituzionale qualsiasi risultato può essere raggiunto</text:span>”.<text:line-break/><text:line-break/>Insieme al sindaco, al momento della partenza sul molo erano presenti anche il presidente della provincia di Napoli, Luigi Cesaro, e il vicesindaco di Napoli Tommaso Sodano. La Nordstern, ovviamente, non sarebbe la risposta definitiva al problema dei rifiuti a Napoli, ma una scelta necessaria per dare il tempo di completare gli impianti necessari alla città per un adeguato smaltimento dei rifiuti, senza incorrere nelle sanzioni ormai prossime previste dalla comunità Europea, come ha rivelato lo stesso vicesindaco Sodano: “<text:span text:style-name="Emphasis">È una soluzione transitoria per avere due anni di tempo per completare quegli impianti di cui hanno bisogno la città e la regione. Per quanto ci riguarda, oggi abbiamo dato il nostro contributo al tavolo con il ministro Clini per evitare l'infrazione europea e la sanzione. Raccogliamo i frutti di sei mesi di duro lavoro, oggi non e' un giorno di polemiche. Abbiamo avuto posizioni diverse, ma all'incontro con Clini è emerso un momento di unità che porterà a un documento condiviso</text:span>”.<text:line-break/><text:line-break/>A conferma di ciò, infatti, proprio negli ultimi giorni il Consiglio dei ministri ha approvato, su proposta di Monti e del ministro dell'ambiente Corrado Clini, un decreto-legge che “definisce alcune misure urgenti per fronteggiare le criticità del sistema di recupero e smaltimento di rifiuti”, agevolando il trasferimento dei rifiuti campani negli impianti dell'intero territorio nazionale. “<text:span text:style-name="Emphasis">Entro la fine di gennaio</text:span>” ha detto infatti Clini “<text:span text:style-name="Emphasis">dobbiamo trovare una soluzione ai rifiuti in Campania, altrimenti il rischio è di una multa da 500.000 euro al giorno che durerà fino a quando il problema non si risolverà</text:span>”. Inoltre, il neo ministro all'ambiente ha aggiunto che “<text:span text:style-name="Emphasis">dopo la Campania c'è il rischio che l'emergenza rifiuti arrivi in altre regioni come la Calabria, la Sicilia e il Lazio. Speriamo di riuscire a trovare una soluzione, attraverso misure efficienti, per evitare altre emergenze</text:span>”.<text:line-break/><text:line-break/>A non essere felici di tale decisioni sono gli esponenti della Lega, ed in particolare i governatori di Veneto e Piemonte, Zaia e Cota, che hanno definito il decreto (che dovrebbe tra l'altro avere solo un carattere provvisorio) “un regalo del governo al centralismo e all'inefficienza”.</text:p>
      <text:p text:style-name="Text_20_body"/>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Lohit Hindi1" svg:font-family="'Lohit Hindi'"/>
    <style:font-face style:name="OpenSymbol" svg:font-family="OpenSymbol"/>
    <style:font-face style:name="arial" svg:font-family="arial, helvetica, sans-serif"/>
    <style:font-face style:name="Tahoma" svg:font-family="Tahoma"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Lohit Hindi" svg:font-family="'Lohit Hindi'"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it" fo:country="IT" style:letter-kerning="true" style:font-size-asian="10.5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DejaVu Sans" style:font-size-asian="10.5pt" style:language-asian="zh" style:country-asian="CN" style:font-name-complex="Lohit Hind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Liberation Sans" fo:font-size="14pt" style:font-name-asian="DejaVu Sans" style:font-size-asian="14pt" style:font-name-complex="Lohit Hindi"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size-asian="12pt" style:font-name-complex="Lohit Hind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ohit Hind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Hindi1"/>
    </style:style>
    <style:style style:name="Heading_20_3" style:display-name="Heading 3" style:family="paragraph" style:parent-style-name="Heading" style:next-style-name="Text_20_body" style:default-outline-level="3" style:list-style-name="" style:class="text">
      <style:text-properties style:font-name="Liberation Serif" fo:font-size="14pt" fo:font-weight="bold" style:font-name-asian="DejaVu Sans" style:font-size-asian="14pt" style:font-weight-asian="bold" style:font-name-complex="Lohit Hindi" style:font-size-complex="14pt" style:font-weight-complex="bold"/>
    </style:style>
    <style:style style:name="Heading_20_1" style:display-name="Heading 1" style:family="paragraph" style:parent-style-name="Heading" style:next-style-name="Text_20_body" style:default-outline-level="1" style:list-style-name="" style:class="text">
      <style:text-properties style:font-name="Liberation Serif" fo:font-size="24pt" fo:font-weight="bold" style:font-name-asian="DejaVu Sans" style:font-size-asian="24pt" style:font-weight-asian="bold" style:font-name-complex="Lohit Hindi"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Liberation Serif" fo:font-size="18pt" fo:font-weight="bold" style:font-name-asian="DejaVu Sans" style:font-size-asian="18pt" style:font-weight-asian="bold" style:font-name-complex="Lohit Hindi" style:font-size-complex="18pt"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HTML" style:page-layout-name="Mpm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ondarossa </meta:initial-creator>
    <meta:creation-date>2012-01-16T16:46:51</meta:creation-date>
    <meta:print-date>2012-01-16T17:12:55.46</meta:print-date>
    <dc:date>2012-01-16T21:55:32.81</dc:date>
    <meta:editing-duration>PT04H50M46S</meta:editing-duration>
    <meta:editing-cycles>3</meta:editing-cycles>
    <meta:generator>OpenOffice.org/3.2$Win32 OpenOffice.org_project/320m12$Build-9483</meta:generator>
    <meta:document-statistic meta:table-count="0" meta:image-count="0" meta:object-count="0" meta:page-count="4" meta:paragraph-count="26" meta:word-count="2361" meta:character-count="15186"/>
  </office:meta>
</office:document-meta>
</file>