
<file path=META-INF/manifest.xml><?xml version="1.0" encoding="utf-8"?>
<manifest:manifest xmlns:manifest="urn:oasis:names:tc:opendocument:xmlns:manifest:1.0">
  <manifest:file-entry manifest:full-path="/" manifest:version="1.2" manifest:media-type="application/vnd.oasis.opendocument.text"/>
  <manifest:file-entry manifest:full-path="Configurations2/statusbar/" manifest:media-type=""/>
  <manifest:file-entry manifest:full-path="Configurations2/accelerator/current.xml" manifest:media-type=""/>
  <manifest:file-entry manifest:full-path="Configurations2/accelerator/" manifest:media-type=""/>
  <manifest:file-entry manifest:full-path="Configurations2/floater/" manifest:media-type=""/>
  <manifest:file-entry manifest:full-path="Configurations2/popupmenu/" manifest:media-type=""/>
  <manifest:file-entry manifest:full-path="Configurations2/progressbar/" manifest:media-type=""/>
  <manifest:file-entry manifest:full-path="Configurations2/menubar/" manifest:media-type=""/>
  <manifest:file-entry manifest:full-path="Configurations2/toolbar/" manifest:media-type=""/>
  <manifest:file-entry manifest:full-path="Configurations2/images/Bitmaps/" manifest:media-type=""/>
  <manifest:file-entry manifest:full-path="Configurations2/images/" manifest:media-type=""/>
  <manifest:file-entry manifest:full-path="Configurations2/" manifest:media-type="application/vnd.sun.xml.ui.configuration"/>
  <manifest:file-entry manifest:full-path="layout-cache" manifest:media-type="application/binary"/>
  <manifest:file-entry manifest:full-path="content.xml" manifest:media-type="text/xml"/>
  <manifest:file-entry manifest:full-path="manifest.rdf" manifest:media-type="application/rdf+xml"/>
  <manifest:file-entry manifest:full-path="styles.xml" manifest:media-type="text/xml"/>
  <manifest:file-entry manifest:full-path="meta.xml" manifest:media-type="text/xml"/>
  <manifest:file-entry manifest:full-path="Thumbnails/thumbnail.png" manifest:media-type=""/>
  <manifest:file-entry manifest:full-path="Thumbnails/" manifest:media-type=""/>
  <manifest:file-entry manifest:full-path="setting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office:version="1.2" grddl:transformation="http://docs.oasis-open.org/office/1.2/xslt/odf2rdf.xsl">
  <office:scripts/>
  <office:font-face-decls>
    <style:font-face style:name="AdvTimes" svg:font-family="AdvTimes"/>
    <style:font-face style:name="Arial Narrow" svg:font-family="'Arial Narrow'"/>
    <style:font-face style:name="Verdana" svg:font-family="Verdana"/>
    <style:font-face style:name="Verdana1" svg:font-family="Verdana, geneva"/>
    <style:font-face style:name="Times new roman" svg:font-family="'Times new roman'" style:font-family-generic="roman"/>
    <style:font-face style:name="DejaVu Sans1" svg:font-family="'DejaVu Sans'" style:font-family-generic="modern" style:font-pitch="fixed"/>
    <style:font-face style:name="DejaVu Sans Mono" svg:font-family="'DejaVu Sans Mono'" style:font-family-generic="modern" style:font-pitch="fixed"/>
    <style:font-face style:name="Liberation Serif" svg:font-family="'Liberation Serif'" style:font-family-generic="roman" style:font-pitch="variable"/>
    <style:font-face style:name="Liberation Sans" svg:font-family="'Liberation Sans'" style:font-family-generic="swiss" style:font-pitch="variable"/>
    <style:font-face style:name="DejaVu Sans" svg:font-family="'DejaVu Sans'" style:font-family-generic="system" style:font-pitch="variable"/>
  </office:font-face-decls>
  <office:automatic-styles>
    <style:style style:name="P1" style:family="paragraph" style:parent-style-name="Standard">
      <style:text-properties fo:font-size="12pt" style:font-size-asian="12pt" style:font-size-complex="12pt"/>
    </style:style>
    <style:style style:name="P2" style:family="paragraph" style:parent-style-name="Standard">
      <style:paragraph-properties fo:line-height="100%" fo:text-align="justify" style:justify-single-word="false"/>
    </style:style>
    <style:style style:name="P3" style:family="paragraph" style:parent-style-name="Standard">
      <style:paragraph-properties fo:line-height="100%"/>
      <style:text-properties style:font-name="Times new roman" fo:font-size="12pt" style:font-size-asian="12pt" style:font-size-complex="12pt"/>
    </style:style>
    <style:style style:name="P4" style:family="paragraph" style:parent-style-name="Standard">
      <style:paragraph-properties fo:line-height="100%" fo:text-align="justify" style:justify-single-word="false"/>
      <style:text-properties style:font-name="Times new roman" fo:font-size="12pt" style:font-size-asian="12pt" style:font-size-complex="12pt"/>
    </style:style>
    <style:style style:name="P5" style:family="paragraph" style:parent-style-name="Standard">
      <style:paragraph-properties fo:margin-top="0cm" fo:margin-bottom="0.499cm" fo:line-height="100%"/>
      <style:text-properties style:font-name="Times new roman" fo:font-size="12pt" style:font-size-asian="12pt" style:font-size-complex="12pt"/>
    </style:style>
    <style:style style:name="P6" style:family="paragraph" style:parent-style-name="Standard">
      <style:paragraph-properties fo:margin-top="0cm" fo:margin-bottom="0.499cm" fo:line-height="100%" fo:text-align="center" style:justify-single-word="false"/>
      <style:text-properties style:font-name="Times new roman" fo:font-size="12pt" style:font-size-asian="12pt" style:font-size-complex="12pt"/>
    </style:style>
    <style:style style:name="P7" style:family="paragraph" style:parent-style-name="Standard">
      <style:paragraph-properties fo:margin-top="0cm" fo:margin-bottom="0.499cm" fo:line-height="100%" fo:text-align="justify" style:justify-single-word="false"/>
      <style:text-properties style:font-name="Times new roman" fo:font-size="12pt" style:font-size-asian="12pt" style:font-size-complex="12pt"/>
    </style:style>
    <style:style style:name="P8" style:family="paragraph" style:parent-style-name="Standard">
      <style:paragraph-properties fo:margin-top="0cm" fo:margin-bottom="0.499cm" fo:line-height="100%" fo:text-align="center" style:justify-single-word="false"/>
      <style:text-properties style:font-name="Times new roman" fo:font-size="12pt" fo:font-weight="bold" style:font-size-asian="12pt" style:font-size-complex="12pt"/>
    </style:style>
    <style:style style:name="P9" style:family="paragraph" style:parent-style-name="Text_20_body">
      <style:paragraph-properties fo:line-height="100%" fo:text-align="justify" style:justify-single-word="false"/>
      <style:text-properties fo:color="#333333" style:font-name="Times new roman" fo:font-size="12pt" fo:font-weight="bold" style:font-size-asian="12pt" style:font-size-complex="12pt"/>
    </style:style>
    <style:style style:name="P10" style:family="paragraph" style:parent-style-name="Text_20_body">
      <style:paragraph-properties fo:line-height="100%" fo:text-align="start" style:justify-single-word="false"/>
      <style:text-properties fo:color="#333333" style:font-name="Times new roman" fo:font-size="12pt" fo:font-weight="bold" style:font-size-asian="12pt" style:font-size-complex="12pt"/>
    </style:style>
    <style:style style:name="P11" style:family="paragraph" style:parent-style-name="Text_20_body">
      <style:paragraph-properties fo:line-height="100%" fo:text-align="justify" style:justify-single-word="false"/>
      <style:text-properties fo:color="#333333" style:font-name="Times new roman" fo:font-size="12pt" style:font-size-asian="12pt" style:font-size-complex="12pt"/>
    </style:style>
    <style:style style:name="P12" style:family="paragraph" style:parent-style-name="Text_20_body">
      <style:paragraph-properties fo:line-height="100%" fo:text-align="start" style:justify-single-word="false"/>
      <style:text-properties fo:color="#333333" style:font-name="Times new roman" fo:font-size="12pt" style:font-size-asian="12pt" style:font-size-complex="12pt"/>
    </style:style>
    <style:style style:name="P13" style:family="paragraph" style:parent-style-name="Text_20_body">
      <style:paragraph-properties fo:line-height="100%" fo:text-align="start" style:justify-single-word="false"/>
      <style:text-properties fo:color="#000000" style:font-name="Times new roman" fo:font-size="12pt" fo:font-weight="bold" style:font-size-asian="12pt" style:font-size-complex="12pt"/>
    </style:style>
    <style:style style:name="P14" style:family="paragraph" style:parent-style-name="Text_20_body">
      <style:paragraph-properties fo:line-height="100%" fo:text-align="center" style:justify-single-word="false"/>
      <style:text-properties fo:font-variant="normal" fo:text-transform="none" fo:color="#333333" style:font-name="Times new roman" fo:font-size="12pt" style:font-size-asian="12pt" style:font-size-complex="12pt"/>
    </style:style>
    <style:style style:name="P15" style:family="paragraph" style:parent-style-name="Text_20_body">
      <style:paragraph-properties fo:line-height="100%"/>
    </style:style>
    <style:style style:name="P16" style:family="paragraph" style:parent-style-name="Text_20_body">
      <style:paragraph-properties fo:line-height="100%" fo:text-align="justify" style:justify-single-word="false"/>
    </style:style>
    <style:style style:name="P17" style:family="paragraph" style:parent-style-name="Text_20_body" style:list-style-name="">
      <style:paragraph-properties fo:line-height="100%"/>
    </style:style>
    <style:style style:name="P18" style:family="paragraph" style:parent-style-name="Text_20_body">
      <style:paragraph-properties fo:line-height="100%"/>
      <style:text-properties style:font-name="Times new roman" fo:font-size="12pt" style:font-size-asian="12pt" style:font-size-complex="12pt"/>
    </style:style>
    <style:style style:name="P19" style:family="paragraph" style:parent-style-name="Text_20_body">
      <style:paragraph-properties fo:line-height="100%" fo:text-align="justify" style:justify-single-word="false"/>
      <style:text-properties style:font-name="Times new roman" fo:font-size="12pt" style:font-size-asian="12pt" style:font-size-complex="12pt"/>
    </style:style>
    <style:style style:name="P20" style:family="paragraph" style:parent-style-name="Text_20_body">
      <style:paragraph-properties fo:line-height="100%" fo:text-align="center" style:justify-single-word="false"/>
      <style:text-properties style:font-name="Times new roman" fo:font-size="12pt" style:font-size-asian="12pt" style:font-size-complex="12pt"/>
    </style:style>
    <style:style style:name="P21" style:family="paragraph" style:parent-style-name="Text_20_body">
      <style:paragraph-properties fo:line-height="100%" fo:text-align="start" style:justify-single-word="false"/>
      <style:text-properties style:font-name="Times new roman" fo:font-size="12pt" style:font-size-asian="12pt" style:font-size-complex="12pt"/>
    </style:style>
    <style:style style:name="P22" style:family="paragraph" style:parent-style-name="Text_20_body" style:list-style-name="">
      <style:paragraph-properties fo:line-height="100%"/>
      <style:text-properties style:font-name="Times new roman" fo:font-size="12pt" style:font-size-asian="12pt" style:font-size-complex="12pt"/>
    </style:style>
    <style:style style:name="P23" style:family="paragraph" style:parent-style-name="Text_20_body">
      <style:paragraph-properties fo:line-height="100%"/>
      <style:text-properties style:font-name="Times new roman" fo:font-size="12pt" fo:font-style="italic" style:font-size-asian="12pt" style:font-size-complex="12pt"/>
    </style:style>
    <style:style style:name="P24" style:family="paragraph" style:parent-style-name="Text_20_body">
      <style:paragraph-properties fo:margin-left="0cm" fo:margin-right="0.053cm" fo:margin-top="0cm" fo:margin-bottom="0cm" fo:line-height="100%" fo:text-align="center" style:justify-single-word="false" fo:text-indent="0cm" style:auto-text-indent="false"/>
      <style:text-properties fo:color="#800000" style:font-name="Times new roman" fo:font-size="12pt" fo:font-weight="bold" style:font-size-asian="12pt" style:font-size-complex="12pt"/>
    </style:style>
    <style:style style:name="P25" style:family="paragraph" style:parent-style-name="Text_20_body">
      <style:paragraph-properties fo:margin-left="0cm" fo:margin-right="0.053cm" fo:margin-top="0cm" fo:margin-bottom="0cm" fo:line-height="100%" fo:text-align="center" style:justify-single-word="false" fo:text-indent="0cm" style:auto-text-indent="false"/>
      <style:text-properties style:font-name="Times new roman" fo:font-size="12pt" style:font-size-asian="12pt" style:font-size-complex="12pt"/>
    </style:style>
    <style:style style:name="P26" style:family="paragraph" style:parent-style-name="Text_20_body">
      <style:paragraph-properties fo:margin-left="0cm" fo:margin-right="0.053cm" fo:margin-top="0cm" fo:margin-bottom="0cm" fo:line-height="100%" fo:text-align="justify" style:justify-single-word="false" fo:text-indent="0cm" style:auto-text-indent="false"/>
      <style:text-properties style:font-name="Times new roman" fo:font-size="12pt" style:font-size-asian="12pt" style:font-size-complex="12pt"/>
    </style:style>
    <style:style style:name="P27" style:family="paragraph" style:parent-style-name="Text_20_body">
      <style:paragraph-properties fo:margin-top="0cm" fo:margin-bottom="0cm" fo:line-height="100%" fo:text-align="center" style:justify-single-word="false"/>
      <style:text-properties fo:color="#800000" style:font-name="Times new roman" fo:font-size="12pt" style:font-size-asian="12pt" style:font-size-complex="12pt"/>
    </style:style>
    <style:style style:name="P28" style:family="paragraph" style:parent-style-name="Text_20_body">
      <style:paragraph-properties fo:margin-top="0cm" fo:margin-bottom="0cm" fo:line-height="100%"/>
    </style:style>
    <style:style style:name="P29" style:family="paragraph" style:parent-style-name="Text_20_body" style:list-style-name="">
      <style:paragraph-properties fo:margin-top="0cm" fo:margin-bottom="0cm" fo:line-height="100%"/>
      <style:text-properties style:font-name="Times new roman" fo:font-size="12pt" style:font-size-asian="12pt" style:font-size-complex="12pt"/>
    </style:style>
    <style:style style:name="P30" style:family="paragraph" style:parent-style-name="Text_20_body">
      <style:paragraph-properties fo:margin-left="0cm" fo:margin-right="0.132cm" fo:line-height="100%" fo:text-align="justify" style:justify-single-word="false" fo:text-indent="0cm" style:auto-text-indent="false"/>
      <style:text-properties fo:font-variant="normal" fo:text-transform="none" fo:color="#990000" style:font-name="Times new roman" fo:font-size="12pt" style:font-size-asian="12pt" style:font-size-complex="12pt"/>
    </style:style>
    <style:style style:name="P31" style:family="paragraph" style:parent-style-name="Text_20_body">
      <style:paragraph-properties fo:margin-left="0cm" fo:margin-right="0.132cm" fo:line-height="100%" fo:text-align="center" style:justify-single-word="false" fo:text-indent="0cm" style:auto-text-indent="false"/>
      <style:text-properties fo:font-variant="normal" fo:text-transform="none" fo:color="#990000" style:font-name="Times new roman" fo:font-size="12pt" style:font-size-asian="12pt" style:font-size-complex="12pt"/>
    </style:style>
    <style:style style:name="P32" style:family="paragraph" style:parent-style-name="Text_20_body">
      <style:paragraph-properties fo:margin-left="0cm" fo:margin-right="0.132cm" fo:line-height="100%" fo:text-align="justify" style:justify-single-word="false" fo:text-indent="0cm" style:auto-text-indent="false"/>
      <style:text-properties fo:font-variant="normal" fo:text-transform="none" fo:color="#333333" style:font-name="Times new roman" fo:font-size="12pt" fo:font-weight="bold" style:font-size-asian="12pt" style:font-size-complex="12pt"/>
    </style:style>
    <style:style style:name="P33" style:family="paragraph" style:parent-style-name="Text_20_body">
      <style:paragraph-properties fo:margin-left="0cm" fo:margin-right="0.132cm" fo:line-height="100%" fo:text-align="center" style:justify-single-word="false" fo:text-indent="0cm" style:auto-text-indent="false"/>
      <style:text-properties fo:font-variant="normal" fo:text-transform="none" fo:color="#333333" style:font-name="Times new roman" fo:font-size="12pt" fo:font-weight="bold" style:font-size-asian="12pt" style:font-size-complex="12pt"/>
    </style:style>
    <style:style style:name="P34" style:family="paragraph" style:parent-style-name="Text_20_body">
      <style:paragraph-properties fo:margin-left="0cm" fo:margin-right="0.132cm" fo:line-height="100%" fo:text-align="justify" style:justify-single-word="false" fo:text-indent="0cm" style:auto-text-indent="false"/>
      <style:text-properties fo:font-variant="normal" fo:text-transform="none" fo:color="#333333" style:font-name="Times new roman" fo:font-size="12pt" style:font-size-asian="12pt" style:font-size-complex="12pt"/>
    </style:style>
    <style:style style:name="P35" style:family="paragraph" style:parent-style-name="Text_20_body">
      <style:paragraph-properties fo:margin-left="0cm" fo:margin-right="0.132cm" fo:line-height="100%" fo:text-align="justify" style:justify-single-word="false" fo:text-indent="0cm" style:auto-text-indent="false"/>
    </style:style>
    <style:style style:name="P36" style:family="paragraph" style:parent-style-name="Text_20_body">
      <style:paragraph-properties fo:margin-left="0cm" fo:margin-right="0.132cm" fo:line-height="100%" fo:text-align="justify" style:justify-single-word="false" fo:text-indent="0cm" style:auto-text-indent="false"/>
      <style:text-properties style:font-name="Times new roman" fo:font-size="12pt" style:font-size-asian="12pt" style:font-size-complex="12pt"/>
    </style:style>
    <style:style style:name="P37" style:family="paragraph" style:parent-style-name="Text_20_body">
      <style:paragraph-properties fo:margin-left="0cm" fo:margin-right="0.132cm" fo:line-height="100%" fo:text-align="center" style:justify-single-word="false" fo:text-indent="0cm" style:auto-text-indent="false"/>
      <style:text-properties style:font-name="Times new roman" fo:font-size="12pt" style:font-size-asian="12pt" style:font-size-complex="12pt"/>
    </style:style>
    <style:style style:name="P38" style:family="paragraph" style:parent-style-name="Text_20_body">
      <style:paragraph-properties fo:margin-left="0cm" fo:margin-right="0.265cm" fo:line-height="100%" fo:text-align="center" style:justify-single-word="false" fo:text-indent="0cm" style:auto-text-indent="false"/>
      <style:text-properties fo:font-variant="normal" fo:text-transform="none" fo:color="#990000" style:font-name="Times new roman" fo:font-size="12pt" style:font-size-asian="12pt" style:font-size-complex="12pt"/>
    </style:style>
    <style:style style:name="P39" style:family="paragraph" style:parent-style-name="Heading_20_1">
      <style:paragraph-properties fo:line-height="100%"/>
      <style:text-properties style:font-name="Times new roman" fo:font-size="12pt" style:font-size-asian="12pt" style:font-size-complex="12pt"/>
    </style:style>
    <style:style style:name="P40" style:family="paragraph" style:parent-style-name="Heading_20_5">
      <style:paragraph-properties fo:line-height="100%"/>
      <style:text-properties style:font-name="Times new roman" fo:font-size="12pt" style:font-size-asian="12pt" style:font-size-complex="12pt"/>
    </style:style>
    <style:style style:name="P41" style:family="paragraph" style:parent-style-name="Horizontal_20_Line">
      <style:paragraph-properties fo:line-height="100%" fo:text-align="justify" style:justify-single-word="false"/>
      <style:text-properties style:font-name="Times new roman" fo:font-size="12pt" style:font-size-asian="12pt" style:font-size-complex="12pt"/>
    </style:style>
    <style:style style:name="P42" style:family="paragraph" style:parent-style-name="Heading_20_4">
      <style:paragraph-properties fo:line-height="100%"/>
    </style:style>
    <style:style style:name="P43" style:family="paragraph" style:parent-style-name="Preformatted_20_Text">
      <style:paragraph-properties fo:line-height="100%"/>
    </style:style>
    <style:style style:name="P44" style:family="paragraph" style:parent-style-name="Preformatted_20_Text">
      <style:paragraph-properties fo:line-height="100%"/>
      <style:text-properties style:font-name="Times new roman" fo:font-size="12pt" style:font-size-asian="12pt" style:font-size-complex="12pt"/>
    </style:style>
    <style:style style:name="P45" style:family="paragraph" style:parent-style-name="Preformatted_20_Text">
      <style:paragraph-properties fo:margin-top="0cm" fo:margin-bottom="0.499cm" fo:line-height="100%"/>
    </style:style>
    <style:style style:name="P46" style:family="paragraph" style:parent-style-name="Preformatted_20_Text">
      <style:paragraph-properties fo:margin-top="0cm" fo:margin-bottom="0.499cm" fo:line-height="100%"/>
      <style:text-properties style:font-name="Times new roman" fo:font-size="12pt" style:font-size-asian="12pt" style:font-size-complex="12pt"/>
    </style:style>
    <style:style style:name="P47" style:family="paragraph" style:parent-style-name="Heading_20_3">
      <style:paragraph-properties fo:line-height="100%"/>
      <style:text-properties style:font-name="Times new roman" fo:font-size="12pt" style:font-size-asian="12pt" style:font-size-complex="12pt"/>
    </style:style>
    <style:style style:name="T1" style:family="text">
      <style:text-properties fo:color="#333333"/>
    </style:style>
    <style:style style:name="T2" style:family="text">
      <style:text-properties fo:color="#333333" style:font-name="Verdana"/>
    </style:style>
    <style:style style:name="T3" style:family="text">
      <style:text-properties fo:color="#333333" style:font-name="Verdana" fo:font-weight="bold"/>
    </style:style>
    <style:style style:name="T4" style:family="text">
      <style:text-properties fo:color="#333333" style:font-name="Verdana" fo:font-size="9pt"/>
    </style:style>
    <style:style style:name="T5" style:family="text">
      <style:text-properties fo:color="#333333" style:font-name="Verdana" fo:font-size="9pt" fo:font-weight="bold"/>
    </style:style>
    <style:style style:name="T6" style:family="text">
      <style:text-properties fo:color="#333333" style:font-name="Verdana" fo:font-size="10pt"/>
    </style:style>
    <style:style style:name="T7" style:family="text">
      <style:text-properties fo:color="#333333" style:font-name="Verdana" fo:font-size="12pt" style:font-size-asian="12pt" style:font-size-complex="12pt"/>
    </style:style>
    <style:style style:name="T8" style:family="text">
      <style:text-properties fo:color="#333333" fo:font-weight="bold"/>
    </style:style>
    <style:style style:name="T9" style:family="text">
      <style:text-properties fo:color="#333333" fo:font-size="10pt"/>
    </style:style>
    <style:style style:name="T10" style:family="text">
      <style:text-properties fo:color="#333333" style:font-name="AdvTimes"/>
    </style:style>
    <style:style style:name="T11" style:family="text">
      <style:text-properties fo:color="#333333" style:font-name="AdvTimes" fo:font-size="10pt"/>
    </style:style>
    <style:style style:name="T12" style:family="text">
      <style:text-properties fo:color="#333333" style:font-name="Verdana1"/>
    </style:style>
    <style:style style:name="T13" style:family="text">
      <style:text-properties fo:color="#333333" style:font-name="Verdana1" fo:font-size="12pt" style:font-size-asian="12pt" style:font-size-complex="12pt"/>
    </style:style>
    <style:style style:name="T14" style:family="text">
      <style:text-properties fo:color="#333333" fo:font-size="12pt" style:font-size-asian="12pt" style:font-size-complex="12pt"/>
    </style:style>
    <style:style style:name="T15" style:family="text">
      <style:text-properties fo:color="#333333" style:font-name="Times new roman" fo:font-size="12pt" style:font-size-asian="12pt" style:font-size-complex="12pt"/>
    </style:style>
    <style:style style:name="T16" style:family="text">
      <style:text-properties fo:font-style="italic"/>
    </style:style>
    <style:style style:name="T17" style:family="text">
      <style:text-properties style:font-name="Verdana"/>
    </style:style>
    <style:style style:name="T18" style:family="text">
      <style:text-properties fo:color="#990000"/>
    </style:style>
    <style:style style:name="T19" style:family="text">
      <style:text-properties fo:font-variant="normal" fo:text-transform="none"/>
    </style:style>
    <style:style style:name="T20" style:family="text">
      <style:text-properties fo:font-variant="normal" fo:text-transform="none" fo:color="#333333"/>
    </style:style>
    <style:style style:name="T21" style:family="text">
      <style:text-properties fo:font-variant="normal" fo:text-transform="none" fo:color="#333333" style:font-name="Verdana"/>
    </style:style>
    <style:style style:name="T22" style:family="text">
      <style:text-properties fo:font-variant="normal" fo:text-transform="none" fo:color="#333333" style:font-name="Verdana" fo:font-size="10pt"/>
    </style:style>
    <style:style style:name="T23" style:family="text">
      <style:text-properties fo:font-variant="normal" fo:text-transform="none" fo:color="#333333" style:font-name="Verdana" fo:font-size="10pt" fo:font-style="italic"/>
    </style:style>
    <style:style style:name="T24" style:family="text">
      <style:text-properties fo:font-variant="normal" fo:text-transform="none" fo:color="#333333" style:font-name="Verdana" fo:font-style="italic"/>
    </style:style>
    <style:style style:name="T25" style:family="text">
      <style:text-properties fo:font-variant="normal" fo:text-transform="none" fo:color="#333333" style:font-name="Verdana" fo:font-size="12pt" style:font-size-asian="12pt" style:font-size-complex="12pt"/>
    </style:style>
    <style:style style:name="T26" style:family="text">
      <style:text-properties fo:font-variant="normal" fo:text-transform="none" fo:color="#333333" style:font-name="Verdana" fo:font-size="12pt" fo:font-style="italic" style:font-size-asian="12pt" style:font-size-complex="12pt"/>
    </style:style>
    <style:style style:name="T27" style:family="text">
      <style:text-properties fo:font-variant="normal" fo:text-transform="none" fo:color="#333333" fo:font-style="italic"/>
    </style:style>
    <style:style style:name="T28" style:family="text">
      <style:text-properties fo:font-variant="normal" fo:text-transform="none" fo:color="#333333" fo:font-size="12pt" style:font-size-asian="12pt" style:font-size-complex="12pt"/>
    </style:style>
    <style:style style:name="T29" style:family="text">
      <style:text-properties fo:font-variant="normal" fo:text-transform="none" fo:color="#333333" fo:font-size="12pt" fo:font-style="italic" style:font-size-asian="12pt" style:font-size-complex="12pt"/>
    </style:style>
    <style:style style:name="T30" style:family="text">
      <style:text-properties fo:font-variant="normal" fo:text-transform="none" fo:color="#333333" style:font-name="Times new roman" fo:font-size="12pt" style:font-size-asian="12pt" style:font-size-complex="12pt"/>
    </style:style>
    <style:style style:name="T31" style:family="text">
      <style:text-properties fo:font-variant="normal" fo:text-transform="none" fo:color="#333333" style:font-name="Times new roman" fo:font-size="12pt" fo:font-style="italic" style:font-size-asian="12pt" style:font-size-complex="12pt"/>
    </style:style>
    <style:style style:name="T32" style:family="text">
      <style:text-properties fo:font-variant="normal" fo:text-transform="none" fo:color="#990000" style:font-name="Verdana"/>
    </style:style>
    <style:style style:name="T33" style:family="text">
      <style:text-properties fo:font-variant="normal" fo:text-transform="none" fo:color="#990000" style:font-name="Verdana" fo:font-size="12pt" style:font-size-asian="12pt" style:font-size-complex="12pt"/>
    </style:style>
    <style:style style:name="T34" style:family="text">
      <style:text-properties fo:font-variant="normal" fo:text-transform="none" fo:color="#990000" fo:font-size="12pt" style:font-size-asian="12pt" style:font-size-complex="12pt"/>
    </style:style>
    <style:style style:name="T35" style:family="text">
      <style:text-properties fo:font-variant="normal" fo:text-transform="none" fo:color="#990000" style:font-name="Times new roman" fo:font-size="12pt" style:font-size-asian="12pt" style:font-size-complex="12pt"/>
    </style:style>
    <style:style style:name="T36" style:family="text">
      <style:text-properties fo:font-weight="bold"/>
    </style:style>
    <style:style style:name="T37" style:family="text">
      <style:text-properties fo:color="#4c4c4c"/>
    </style:style>
    <style:style style:name="T38" style:family="text">
      <style:text-properties fo:color="#4c4c4c" style:font-name="Verdana"/>
    </style:style>
    <style:style style:name="T39" style:family="text">
      <style:text-properties fo:color="#4c4c4c" style:font-name="Verdana" fo:font-size="9pt"/>
    </style:style>
    <style:style style:name="T40" style:family="text">
      <style:text-properties fo:color="#4c4c4c" style:font-name="Verdana" fo:font-size="12pt" style:font-size-asian="12pt" style:font-size-complex="12pt"/>
    </style:style>
    <style:style style:name="T41" style:family="text">
      <style:text-properties fo:color="#4c4c4c" fo:font-size="12pt" style:font-size-asian="12pt" style:font-size-complex="12pt"/>
    </style:style>
    <style:style style:name="T42" style:family="text">
      <style:text-properties fo:color="#4c4c4c" style:font-name="Times new roman" fo:font-size="12pt" style:font-size-asian="12pt" style:font-size-complex="12pt"/>
    </style:style>
    <style:style style:name="T43" style:family="text">
      <style:text-properties fo:font-size="10pt"/>
    </style:style>
    <style:style style:name="T44" style:family="text">
      <style:text-properties fo:font-size="12pt"/>
    </style:style>
    <style:style style:name="T45" style:family="text">
      <style:text-properties fo:font-size="12pt" style:font-size-asian="12pt" style:font-size-complex="12pt"/>
    </style:style>
    <style:style style:name="T46" style:family="text">
      <style:text-properties fo:font-size="12pt" fo:font-weight="bold" style:font-size-asian="12pt" style:font-size-complex="12pt"/>
    </style:style>
    <style:style style:name="T47" style:family="text">
      <style:text-properties fo:font-size="12pt" fo:font-weight="normal" style:font-size-asian="12pt" style:font-weight-asian="normal" style:font-size-complex="12pt" style:font-weight-complex="normal"/>
    </style:style>
    <style:style style:name="T48" style:family="text">
      <style:text-properties fo:font-size="12pt" fo:font-style="italic" fo:font-weight="normal" style:font-size-asian="12pt" style:font-weight-asian="normal" style:font-size-complex="12pt" style:font-weight-complex="normal"/>
    </style:style>
    <style:style style:name="T49" style:family="text">
      <style:text-properties fo:color="#ff0000" fo:font-size="12pt" style:text-underline-style="solid" style:text-underline-width="auto" style:text-underline-color="font-color"/>
    </style:style>
    <style:style style:name="T50" style:family="text">
      <style:text-properties fo:color="#ff0000" fo:font-size="12pt" style:text-underline-style="solid" style:text-underline-width="auto" style:text-underline-color="font-color" style:font-size-asian="12pt" style:font-size-complex="12pt"/>
    </style:style>
    <style:style style:name="T51" style:family="text">
      <style:text-properties fo:color="#ff0000" style:text-underline-style="solid" style:text-underline-width="auto" style:text-underline-color="font-color"/>
    </style:style>
    <style:style style:name="T52" style:family="text">
      <style:text-properties fo:color="#ff0000" style:font-name="Times new roman" fo:font-size="12pt" style:text-underline-style="solid" style:text-underline-width="auto" style:text-underline-color="font-color" style:font-size-asian="12pt" style:font-size-complex="12pt"/>
    </style:style>
    <style:style style:name="T53" style:family="text">
      <style:text-properties fo:color="#008080"/>
    </style:style>
    <style:style style:name="T54" style:family="text">
      <style:text-properties fo:color="#008080" fo:font-size="12pt"/>
    </style:style>
    <style:style style:name="T55" style:family="text">
      <style:text-properties fo:color="#008080" fo:font-size="12pt" style:text-underline-style="solid" style:text-underline-width="auto" style:text-underline-color="font-color"/>
    </style:style>
    <style:style style:name="T56" style:family="text">
      <style:text-properties fo:color="#008080" fo:font-size="12pt" style:text-underline-style="solid" style:text-underline-width="auto" style:text-underline-color="font-color" style:font-size-asian="12pt" style:font-size-complex="12pt"/>
    </style:style>
    <style:style style:name="T57" style:family="text">
      <style:text-properties fo:color="#008080" fo:font-size="12pt" style:font-size-asian="12pt" style:font-size-complex="12pt"/>
    </style:style>
    <style:style style:name="T58" style:family="text">
      <style:text-properties fo:color="#008080" style:text-underline-style="solid" style:text-underline-width="auto" style:text-underline-color="font-color"/>
    </style:style>
    <style:style style:name="T59" style:family="text">
      <style:text-properties fo:color="#008080" style:font-name="Times new roman" fo:font-size="12pt" style:text-underline-style="solid" style:text-underline-width="auto" style:text-underline-color="font-color" style:font-size-asian="12pt" style:font-size-complex="12pt"/>
    </style:style>
    <style:style style:name="T60" style:family="text">
      <style:text-properties fo:color="#008080" style:font-name="Times new roman" fo:font-size="12pt" style:font-size-asian="12pt" style:font-size-complex="12pt"/>
    </style:style>
    <style:style style:name="T61" style:family="text">
      <style:text-properties fo:color="#000000"/>
    </style:style>
    <style:style style:name="T62" style:family="text">
      <style:text-properties fo:color="#000000" fo:font-size="12pt"/>
    </style:style>
    <style:style style:name="T63" style:family="text">
      <style:text-properties fo:color="#000000" fo:font-size="12pt" style:font-size-asian="12pt" style:font-size-complex="12pt"/>
    </style:style>
    <style:style style:name="T64" style:family="text">
      <style:text-properties fo:color="#000000" style:font-name="Times new roman" fo:font-size="12pt" style:font-size-asian="12pt" style:font-size-complex="12pt"/>
    </style:style>
    <style:style style:name="T65" style:family="text">
      <style:text-properties fo:color="#003399"/>
    </style:style>
    <style:style style:name="T66" style:family="text">
      <style:text-properties fo:color="#003399" fo:font-size="12pt" style:font-size-asian="12pt" style:font-size-complex="12pt"/>
    </style:style>
    <style:style style:name="T67" style:family="text">
      <style:text-properties fo:color="#003399" style:font-name="Times new roman" fo:font-size="12pt" style:font-size-asian="12pt" style:font-size-complex="12pt"/>
    </style:style>
    <style:style style:name="T68" style:family="text">
      <style:text-properties fo:font-size="24pt"/>
    </style:style>
    <style:style style:name="T69" style:family="text">
      <style:text-properties fo:font-size="36pt" fo:font-weight="bold"/>
    </style:style>
    <style:style style:name="T70" style:family="text">
      <style:text-properties style:font-name="Arial Narrow" fo:font-size="24pt" fo:font-weight="bold"/>
    </style:style>
    <style:style style:name="T71" style:family="text">
      <style:text-properties style:font-name="Arial Narrow" fo:font-size="24pt" fo:font-style="italic" fo:font-weight="bold"/>
    </style:style>
    <style:style style:name="T72" style:family="text">
      <style:text-properties style:font-name="Arial Narrow" fo:font-weight="bold"/>
    </style:style>
    <style:style style:name="T73" style:family="text">
      <style:text-properties style:font-name="Arial Narrow" fo:font-style="italic" fo:font-weight="bold"/>
    </style:style>
    <style:style style:name="T74" style:family="text">
      <style:text-properties style:font-name="Arial Narrow" fo:font-style="italic" fo:font-weight="normal" style:font-weight-asian="normal" style:font-weight-complex="normal"/>
    </style:style>
    <style:style style:name="T75" style:family="text">
      <style:text-properties style:font-name="Arial Narrow" fo:font-size="12pt" fo:font-weight="bold" style:font-size-asian="12pt" style:font-size-complex="12pt"/>
    </style:style>
    <style:style style:name="T76" style:family="text">
      <style:text-properties style:font-name="Arial Narrow" fo:font-size="12pt" fo:font-style="italic" fo:font-weight="bold" style:font-size-asian="12pt" style:font-size-complex="12pt"/>
    </style:style>
    <style:style style:name="T77" style:family="text">
      <style:text-properties style:font-name="Arial Narrow" fo:font-size="12pt" fo:font-style="italic" fo:font-weight="normal" style:font-size-asian="12pt" style:font-weight-asian="normal" style:font-size-complex="12pt" style:font-weight-complex="normal"/>
    </style:style>
    <style:style style:name="T78" style:family="text">
      <style:text-properties style:font-name="Arial Narrow" fo:font-size="12pt" fo:font-style="italic" style:font-size-asian="12pt" style:font-size-complex="12pt"/>
    </style:style>
    <style:style style:name="T79" style:family="text">
      <style:text-properties style:font-name="Arial Narrow" fo:font-size="12pt" fo:font-weight="normal" style:font-size-asian="12pt" style:font-weight-asian="normal" style:font-size-complex="12pt" style:font-weight-complex="normal"/>
    </style:style>
    <style:style style:name="T80" style:family="text">
      <style:text-properties style:font-name="Arial Narrow" fo:font-size="12pt" style:font-size-asian="12pt" style:font-size-complex="12pt"/>
    </style:style>
    <style:style style:name="T81" style:family="text">
      <style:text-properties style:font-name="Arial Narrow" fo:font-weight="normal" style:font-weight-asian="normal" style:font-weight-complex="normal"/>
    </style:style>
    <style:style style:name="T82" style:family="text">
      <style:text-properties fo:color="#0000ff" style:font-name="Arial Narrow" fo:font-size="24pt" fo:font-weight="bold"/>
    </style:style>
    <style:style style:name="T83" style:family="text">
      <style:text-properties fo:color="#0000ff" style:font-name="Arial Narrow" fo:font-weight="bold"/>
    </style:style>
    <style:style style:name="T84" style:family="text">
      <style:text-properties fo:color="#0000ff" style:font-name="Arial Narrow" fo:font-size="12pt" fo:font-weight="bold" style:font-size-asian="12pt" style:font-size-complex="12pt"/>
    </style:style>
    <style:style style:name="T85" style:family="text">
      <style:text-properties fo:color="#0000ff" style:font-name="Arial Narrow" fo:font-size="12pt" style:font-size-asian="12pt" style:font-size-complex="12pt"/>
    </style:style>
    <style:style style:name="T86" style:family="text">
      <style:text-properties fo:color="#0000ff" style:font-name="Arial Narrow" fo:font-size="12pt" fo:font-weight="normal" style:font-size-asian="12pt" style:font-weight-asian="normal" style:font-size-complex="12pt" style:font-weight-complex="normal"/>
    </style:style>
    <style:style style:name="T87" style:family="text">
      <style:text-properties fo:color="#0000ff" style:font-name="Arial Narrow" fo:font-weight="normal" style:font-weight-asian="normal" style:font-weight-complex="normal"/>
    </style:style>
    <style:style style:name="T88" style:family="text">
      <style:text-properties fo:color="#0000ff" fo:font-size="12pt" fo:font-weight="normal" style:font-size-asian="12pt" style:font-weight-asian="normal" style:font-size-complex="12pt" style:font-weight-complex="normal"/>
    </style:style>
    <style:style style:name="T89" style:family="text">
      <style:text-properties fo:color="#0000ff" style:font-name="Times new roman" fo:font-size="12pt" fo:font-weight="normal" style:font-size-asian="12pt" style:font-weight-asian="normal" style:font-size-complex="12pt" style:font-weight-complex="normal"/>
    </style:style>
    <style:style style:name="T90" style:family="text">
      <style:text-properties fo:font-weight="normal" style:font-weight-asian="normal" style:font-weight-complex="normal"/>
    </style:style>
    <style:style style:name="T91" style:family="text">
      <style:text-properties fo:color="#800000"/>
    </style:style>
    <style:style style:name="T92" style:family="text">
      <style:text-properties fo:color="#800000" style:font-name="Verdana" fo:font-weight="bold"/>
    </style:style>
    <style:style style:name="T93" style:family="text">
      <style:text-properties fo:color="#800000" fo:font-weight="bold"/>
    </style:style>
    <style:style style:name="T94" style:family="text">
      <style:text-properties style:font-name="Times new roman" fo:font-size="12pt" style:font-size-asian="12pt" style:font-size-complex="12pt"/>
    </style:style>
    <style:style style:name="T95" style:family="text">
      <style:text-properties style:font-name="Times new roman" fo:font-size="12pt" fo:font-weight="bold" style:font-size-asian="12pt" style:font-size-complex="12pt"/>
    </style:style>
    <style:style style:name="T96" style:family="text">
      <style:text-properties style:font-name="Times new roman" fo:font-size="12pt" fo:font-weight="normal" style:font-size-asian="12pt" style:font-weight-asian="normal" style:font-size-complex="12pt" style:font-weight-complex="normal"/>
    </style:style>
    <style:style style:name="T97" style:family="text">
      <style:text-properties style:font-name="Times new roman" fo:font-size="12pt" fo:font-style="italic" fo:font-weight="normal" style:font-size-asian="12pt" style:font-weight-asian="normal" style:font-size-complex="12pt" style:font-weight-complex="normal"/>
    </style:style>
    <style:style style:name="fr1" style:family="graphic" style:parent-style-name="Graphics">
      <style:graphic-properties fo:margin-left="0cm" fo:margin-right="0cm" fo:margin-top="0cm" fo:margin-bottom="0cm" style:vertical-pos="top" style:vertical-rel="baseline" fo:padding="0cm" fo:border="none" style:mirror="none" fo:clip="rect(0cm, 0cm, 0cm, 0cm)" draw:luminance="0%" draw:contrast="0%" draw:red="0%" draw:green="0%" draw:blue="0%" draw:gamma="100%" draw:color-inversion="false" draw:image-opacity="100%" draw:color-mode="standard"/>
    </style:style>
    <style:style style:name="Sect1" style:family="section">
      <style:section-properties fo:margin-left="0cm" fo:margin-right="0cm" style:editable="false">
        <style:columns fo:column-count="1" fo:column-gap="0cm"/>
      </style:section-properties>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18"><text:span text:style-name="T93">Oltre l'ambientalismo istituzionale </text:span><text:span text:style-name="T93">crescono nuove reti (I)</text:span></text:p>
      <text:p text:style-name="P25"> </text:p>
      <text:p text:style-name="P24">L'incapacità del vecchio ecologismo di </text:p>
      <text:p text:style-name="P24">porsi di fronte al nuovo</text:p>
      <text:p text:style-name="P26"><text:span text:style-name="T1"> </text:span> </text:p>
      <text:p text:style-name="P27">di Michele Corti</text:p>
      <text:p text:style-name="P32">Introduzione</text:p>
      <text:p text:style-name="P30"> </text:p>
      <text:p text:style-name="P34">Questo contributo nasce dall'interno dell'esperienza del movimento contro le biomasse utilizzate indiscriminatamente a fini energetici  e si propone di esaminare come in Italia e nel mondo l'iniziativa ecologista <text:span text:style-name="T16">grass roots</text:span> (termine inglese non facilmente traducibile ma che rimanda a concetti quali "spontaneo", "di base", radicato nella società, nella comunità, nella località) non si limiti al opporsi ad autostrade, centrali energetiche, dighe, cementificazioni ma si esprima anche in iniziative partecipate finalizzate alla gestione delle risorse. La dimensione oppositiva della protesta "post-ambientalista" e quella propositiva non sono affatto disgiunte ma  possono comunque trovare una comune prospettiva al di là di quanto è interesse dei poteri politici ed economici far credere mediante la stigmatizzazione delle proteste quali espressione della "sindrome NIMBY" </text:p>
      <text:p text:style-name="P30"> </text:p>
      <text:p text:style-name="P32">Due approcci all'ambiente</text:p>
      <text:p text:style-name="P30"> </text:p>
      <text:p text:style-name="P34">Ci sono due approcci alla difesa dell'ambiente. Il primo è concreto: aria che si respira, acqua che si beve, cibo che si mangia, terra che deve produrre pane in futuro, boschi che possono essere coltivati. Ovvero qualcosa non disgiunto da una dimensione sociale, da un "qui" e da un "noi" , da una una gestione sostenibile e oculata delle risorse locali  per creare occupazione e reddito in circuiti locali (e non per estrarre energia e risorse da sfruttare per esportare altrove).</text:p>
      <text:p text:style-name="P35"><text:span text:style-name="T30">Poi c'è quello astratto del quale le organizzazioni ambientaliste si sono arrogate, con la benedizione dello stato, la rappresentanza; tanto astratto da consentire loro di passare dagli spegiudicati accordi con le grandi imprese capitalistiche alla gestione in prima persona dell' ecobusiness (il tutto in nome della "modernizzazione ecologica" (</text:span><text:a xlink:type="simple" xlink:href="http://www.ruralpini.it/Commenti13.02.12-AModernizzazione-ecologica.htm">vedi articolo su Ruralpin</text:a><text:span text:style-name="T30">i) per ritornare (regredendo al conservazionismo idealistico di fine XIX secolo) alla difesa simbolica  e riparatoria di singole specie animali al di fuori del contesto ecosociale.</text:span></text:p>
      <text:p text:style-name="P34">A fianco (e spesso in aperto contrasto) con questo ambientalismo largamente professionalizzato, istituzionalizzato, fortemente gerarchico e tecnocratico, inserito nell'apparato di comando e controllo dello stato e del potere economico, è cresciuto nel mondo un nuovo ecologismo che non è più nemmeno quello degli "alternativi" o di minoranze pittoresche. Si tratta di un nuovo (o se si vuole "post") ecologismo che vive in alleanze e reti locali a loro volta collegate con reti più ampie. È un ecologismo "community supported" ovvero sostenuta dalla risorse della comunità, del volontariato, dell'expertise locale) che si impegna nel capillare monitoraggio della qualità dell'ambiente (acque, aria, suolo, salute) ma anche nella gestione delle risorse naturali nei suoi aspetti regolativi ed economici. Che opera nel contesto di meccanismi di deliberazione partecipata, aperti a tutti, che vanno oltre gli strumenti della consultazione, del sondaggio, della partecipazione di Ong a forum e "tavoli" quali quelli calati dall'alto dlel'Agenda 21 locale. Strumenti spesso di facciata o che selezionano l'accesso dei soggetti con maggiore disponibilità di tempo, competenze, denaro. Di questi sviluppi del movimento ecologista parleremo nella seconda parte di questo articolo.</text:p>
      <text:p text:style-name="P30"> </text:p>
      <text:p text:style-name="P32">Deficit di partecipazione, protesta, natura del movimento ambientalista</text:p>
      <text:p text:style-name="P30"><text:soft-page-break/> </text:p>
      <text:p text:style-name="P34">Qui parleremo di quelle forme di iniziativa ambientalista locale, molto diffuse anche in Italia, che vengono spesso rubricate alla "sindrome NIMBY" non volendo (e si capisce bene perché) cogliere la loro valenza propositiva. </text:p>
      <text:p text:style-name="P30"><text:span text:style-name="T1">Il legame tra queste forme di "nuovo" ecologismo e le aspirazioni ad una democrazia partecipata è molto stretto e ragionare su questo nesso appare di particolare importanza e attualità in Italia dove la cultura della partecipazione è qualcosa di "esotico" rispetto alla tradizione politica. Quest'ultima è basata su una fortissima centralizzazione statale, sull'impari rapporto di forze tra la burocrazia e il cittadino-suddito (non scalfito se non in superficie da una serie di riforme). </text:span></text:p>
      <text:p text:style-name="P34">Questa impermeabilità della politica e del <text:span text:style-name="T16">decision making</text:span> alla "società civile" e ai cittadini organizzati (al di fuori di aggregazioni istituzionalizzate centralizzate) è stata acuita dalla presenza egemonica, in ogni sfera sociale, di organizzazioni di massa a forte componente ideologica che - sia pure da tempo in crisi - continuano ad influenzare il processo politico e hanno condizionatola natura del movimento ambientalista (basti pensare al persistente ruolo di "cinghia di trasmissione" di Legambiente rispetto a quello che in molti continuano a definite "il partito"). </text:p>
      <text:p text:style-name="P34">Questi condizionamenti hanno fatto si che proteste locali in tema di ambiente e l'ambientalismo organizzato in Italia abbiano molto spesso viaggiato su binari paralleli, quando non si sia registrata una palese insofferenza delle associazioni nazionali per il "movimentismo locale".</text:p>
      <text:p text:style-name="P30"> </text:p>
      <text:p text:style-name="P32">Un processo di istituzionalizzazione che in Italia è stato precoce e più marcato</text:p>
      <text:p text:style-name="P30"> </text:p>
      <text:p text:style-name="P34">Inutile ricordare che <text:span text:style-name="T36">Legambiente</text:span> (anche se non  con questo nome) non nasce come movimento spontaneo ma all'interno di una vecchia "organizzazione di massa" (l'<text:span text:style-name="T36">ARCI</text:span>) con il duplice scopo di adeguare ai nuovi tempi la base e quadri di un PCI largamente refrattario alle nuove idee ambientaliste e di affermare anche nell'ambito della cultura ambientalista l'egemonia gramsciana della sinistra di origine marxista. </text:p>
      <text:p text:style-name="P34">Se è vero che in tutti i paesi dove si erano sviluppati i movimenti ecologisti essi hanno subito un forte processo di istituzionalizzazione, perdendo in buona parte la carica radicale politica e morale originaria, e accondiscendendo volontieri al compromesso con i governi e le grandi imprese, va anche sottolineato che in Italia il <text:span text:style-name="T16">main stream </text:span>dell'ambientalismo non ha mai mostrato un'anima movimentista e di protesta. Esso ha sin dall'inizio privilegiato le forme di pressione sui politici, il ruolo nei tanti organismi consultivi a carattere centrale e locale dove sono ammesse solo le "associazioni riconosciute maggiormente rappresentative a livello nazionale" occupato spazi all'interno di "istituzioni verdi" quali i Parchi i Centri di educazione ambientale ecc., partecipando a tavoli e gruppi di lavoro con le industrie e le amministrazioni, adendo alle aule giudiziarie. </text:p>
      <text:p text:style-name="P34">L'ambientalismo ha poi sviluppato iniziative editoriali, educative, turistiche, divulgative, attività di certificazione e attribuzione di "bollini" e "bandiere" sino ma spingersi ad attività di consulenza e progettazione nel campo della green economy. In tutti questi ambiti qualla più attiva è senz'altro Legambiente mentre il WWF si "accontenta" della gestione delle oasi e di alcune campagne specializzate. Una linea molto soft in grado si sfruttare le "entrature" con le amministrazioni locali e ministeriali e di ricercare convergenze con le industrie. </text:p>
      <text:p text:style-name="P30"> </text:p>
      <text:p text:style-name="P9">Organizzazione professionale</text:p>
      <text:p text:style-name="P19"> </text:p>
      <text:p text:style-name="P19"><text:span text:style-name="T1">Per esercitare queste forme a cavallo tra la lobby di utilità pubblica e l'agenzia di ecobusiness è stato necessario per le principali organizzazioni ambientaliste dotarsi di una struttura centralizzata </text:span><text:soft-page-break/><text:span text:style-name="T1">professionale (Legambiente, WWF) dove l'èlite che gestisce le organizzazioni coopta, per affinità politico-ideologica, elementi dotati di competenze scientifico-tecniche e, al tempo stesso manageriali </text:span><text:span text:style-name="T37">(1)</text:span><text:span text:style-name="T1">. </text:span></text:p>
      <text:p text:style-name="P11">È stato osservato che nonostante tutto le organizzazioni ambientaliste italiane abbiano un apparato relativamente ridotto (sedi di Roma e Milano) e una minore capacita di entrata economica rispetto ai movimenti di altri paesi. L'apparenza non deve però ingannare. La reale dimensione organizzativa e finanziaria delle organizzazioni  ambientaliste (vale in particolare per Legambiente) si estende ad associazioni e società di consulenza "satelliti" dove hanno un ruolo chiave esponenti dell'organizzazione.</text:p>
      <text:p text:style-name="P19"> </text:p>
      <text:p text:style-name="P19"> </text:p>
      <text:p text:style-name="P9">Organizzazione gerarchica</text:p>
      <text:p text:style-name="P19"> </text:p>
      <text:p text:style-name="P11">Un po' diverso è il caso di associazioni fortemente professionalizzate e marcatamente elitarie quali Mountain wilderness e Greenpeace che, quantomeno, non si sono mai atteggiate a "movimento" o degli "Amici della terra" che hanno optato per una struttura leggera facendo valere la capacità di influenza personale dei loro esponenti. </text:p>
      <text:p text:style-name="P19"><text:span text:style-name="T1">La "base" all'interno delle grandi organizzazioni ambientaliste rappresenta poco più che una giustificazione. Il dissenso degli organismi di base rispetto alle scelte palesemente a favore del business (vedi il caso delle energie rinnovabili ma anche verso accordi con grandi imprese sicuramente con ecofriendly) è messo rapidamente a tacere in forza di una struttura gerarchica. La "base" ha la possibilità di partecipare a rappresentazioni di una partecipazione passiva nel corso di eventi come "Puliamo il mondo". Muniti di cappellini gialli, pettorine e ramazze i "militanti" di questo ambientalismo ma più che altro i ragazzini delle scuole che - messi in divisa - fanno promozione al </text:span><text:span text:style-name="T8">brand Legambiente</text:span><text:span text:style-name="T1"> in una strategia scoperta di marketing e fidelizzazione (unico neo anche la Coldiretti usa il giallo e tecniche analoghe).  In questa organizzazione fortemente incorporata nell'apparato di comando e controllo politico-istituzionale è difficile parlare di militanza e di partecipazione. In queste organizzazioni l'impulso all'attività procede in modo del tutto unidirezionale: dall'alto verso il basso (bottom up). "</text:span><text:span text:style-name="T1">[lo staff nazionale] gestisce molte attività, </text:span><text:span text:style-name="T8">spesso imposte a sedi locali, dotate di pochi soci attivi</text:span><text:span text:style-name="T1">" </text:span><text:span text:style-name="T1">(Pelizzoni e Osti, 2003, p. 141). "Molte attività" che hanno anche lo scopo (al di là dei risvolti economici)  di tenere occupati i circoli locali (non si sa mai che volessero impegnersi in qualche iniziativa o protesta contraria alle direttive del vertice).</text:span></text:p>
      <text:p text:style-name="P19"> </text:p>
      <text:p text:style-name="P19"> </text:p>
      <text:p text:style-name="P9">Non c'è più bisogno di protestare, di opporsi?</text:p>
      <text:p text:style-name="P19"> </text:p>
      <text:p text:style-name="P19"><text:span text:style-name="T1">Prima di passare oltre vorremmo chiarire quella che è l'obiezione che viene normalmente sollevata contro le "critiche moralistiche" all'istituzionalizzazione. Essa si basa sulla necessità di dotare un movimento, cessata la spinta entusiastica iniziale, di strutturepermanenti al dine di evitare di disperderne il patrimonio, sulla constatazione che governi e multinazionali si sono "fatti più sensibili" ai problemi dell'ambiente se non altro perché si rendono conto dei danni eco</text:span><text:span text:style-name="T1">nomici che anch'essi ricevono dal degrado ambientale, ma poi anche perché si sono resi conto delle opportunità dell'ecobusiness in termini di nuovi mercati, prodotti, tecnologie. Sarebbe assurdo rifiutare di portare competenze, valori sollecitazioni a chi si dimostra così bene intenzionato. L'altra giustificazione alla messa in soffitta del movimentismo consisterebbe nella non utilità degli strumenti della protesta a fronte dell'esistenza di Ministeri dell'ambiente, Agenzie per l'ambiente, </text:span><text:soft-page-break/><text:span text:style-name="T1">legislazioni e "tavoli" di ogni tipo che non possono essere considerati controparti ma interlocutori nel mentre una gererale diffusione di "coscienza ambientale" rende meno acuti i problemi e offre opportunità alla collaborazione. Un quadro idilliaco che è però messo in discussione dall'evidenza che gli interessi finanziari e industriali guardano all'ecobusiness in modo rapace non rinunciando a grandi opere costose e impattanti, insistendo su soluzioni del problema di gestione dei rifiuti e di produzione energetica che premiano il profitto incuranti della salute e dell'ambiente (come dimostra la corsa alle combustioni - drogata dai contributi per la produzione di energia elettrica- che scoraggia il riciclo e il riutilizzo della materia). Sono diminuite le aggressioni al territorio? No di certo. Non ci sono più motivi di mobilitazione e protesta? No di certo? Così la protesta si incanala al di fuori dell'alveo istituzionalizzato. </text:span></text:p>
      <text:p text:style-name="P19"> </text:p>
      <text:p text:style-name="P14"/>
      <text:p text:style-name="P33">Pompieri della protesta</text:p>
      <text:p text:style-name="P34"> </text:p>
      <text:p text:style-name="P34">Le organizzazioni ambientaliste si pongono spesso nel ruolo di "pompieri" delle proteste locali fino ad assumersi, per conto degli interessi economici e politici promotori di interventi fortemente impattanti e insostenibili, il compito di delegittimare le iniziative spontanee. Da questo punto di vista le organizzazioni ambientaliste:</text:p>
      <text:p text:style-name="P30"> </text:p>
      <text:p text:style-name="P34">"non hanno una linea univoca verso le proteste locali: in alcuni casi sono al fianco del comitato di turno, in altri sono piuttosto fredde rispetto a manifestazioni di ostilità che considerano irrazionali e particolaristiche" (Pelizzoni e Osti, 2003, ivi)</text:p>
      <text:p text:style-name="P30"> </text:p>
      <text:p text:style-name="P34">Le motivazioni che spiegano atteggiamenti diversificati rispetto a proteste spontanee di uguale segno si possono spiegare facilmente con die criteri: 1) il colore politico dlele amministrazioni, multiutility, gruppi imprenditoriali o cooperativi verso i quali si indirizzano le proteste; 2) il coinvolgimento dei circoli locali nella protesta (anche se, come già rilevato, Legambiente non esita a scomunicare i circoli troppo attivi nelle proteste, specie se dirette contro soggetti "amici").</text:p>
      <text:p text:style-name="P34">Si sono registrati anche casi clamorosi come quando, nel 2010 ben 18 circoli di Legambiente (qualcuno al sud, la maggior parte al nord) hanno contestato il progetto "pilota" di fotovoltaico a terra promosso da Legambiente a Cutrofiano nel Salento. Qui il fotovoltaico a terra veniva proposto, come esempio virtuoso di inserimento del solare in agricoltura, in quanto - tra le file di innovativi pannelli solari ad inseguimento - si sarebbe coltivato bio). Una bella ipocrisia ... il Cigno (deve venire... da lontano).</text:p>
      <text:p text:style-name="P34">Di recente, inizio ottobre 2012, si è registrato il caso del circolo di Perugia. Il Presidente nazionale di Legambiente, Vittorio Cogliati Dezza, dopo aver partecipato ha una riunione lo ha "sciolto" (almeno con quel presidente e quel direttivo). Alla base del diktat, oltre a divergenze sul modo di concepire l'organizzazione, la questione del biogas. Il circolo perugino aveva assunto una posizione fortemente contraria che dava fastidio al sindaco e all'amministrazione comunale che sono tra i paladini del biogas in Umbria.</text:p>
      <text:p text:style-name="P30"> </text:p>
      <text:p text:style-name="P32">NIMBY: una stigmatizzazione strumentale e senza fondamento</text:p>
      <text:p text:style-name="P34"> </text:p>
      <text:p text:style-name="P34">Per "pompierare" o denigrare apertamente i comitati locali di protesta esiste una parolina magica: NIMBY. NIMBY è un concetto tanto indefinito quanto evocativo e di larga presa popolare. </text:p>
      <text:p text:style-name="P38"><text:soft-page-break/><text:span text:style-name="T1">L'associazione europea dell'energia eolica arriva a sostenere che il pri</text:span><text:span text:style-name="T1">n</text:span><text:span text:style-name="T1">cipale ostacolo alla diffusione dell'energia eolica è rappresentata dalla </text:span><text:span text:style-name="T8">"opposizione della gente del posto (nimby)"</text:span><text:span text:style-name="T1"> (EWEA, 2009).</text:span> <text:span text:style-name="T1">Ma è proprio vero che NIMBY significa egoismo, localismo gretto e difensivo? È proprio vero che l'iniziativa locale è capace solo di "dire di no", di muoversi sul piano oppositivo, senza proporre soluzioni alternative, senza tentare di essere propositiva? </text:span><text:span text:style-name="T1"> Va innanzitutto precisato che il tanto chiamato in causa "effetto NIMBY" inteso come opposizione a qualsiasi turbativa "in my backyard" ovvero sulla mia soglia di casa (con il corollario del: "fatto da un'altra parte mi va bene") molto spesso si dimostra del tutto inadeguato a spiegare l'opposizione alla installazione di impianti di energie rinnovabili. Nel caso delle pale eoliche in Olanda si è visto che il grado di opposizione non è per nulla correlato alla distanza tra il luogo di residenza e le pale (Wolsink, 2006). In una successiva pubblicazione (Wolsink, 2010) rianalizzando le motivazioni dell'opposizione all'energia eolica arriva a concludere  che la "sindrome NIMBY" è un mito. Nonostante diverse ricerca su campo abbiano smentito l'ipotesi NIMBY gli appelli (Burningham, 2000 Wolsink, 2006) a non utilizzare in ambito accademico il termine sono rimasti largamente inascoltati. Ciò nonostante che sia stato messo chiaramente in evidenza come esso appaia di parte essendo utilizzato dai proponenti degli impianti e rifiutato dagli oppositori (Wolsink, 1994; Burningham, 2000; Upreti, 2004). </text:span><text:span text:style-name="T1">Burningham (2000) si è spresso in modo molto netto: </text:span><text:span text:style-name="T1">"Il termine NIMBY è spesso usato da chi propone la realizzazione degli impianti come un modo sbrigativo per screditare chi si oppone ai progetti" </text:span></text:p>
      <text:p text:style-name="P34">Il fatto poi che si utilizzino ulteriori qualificazioni come "NIMBY egoistico" per distinguerlo da iniziative "NIMBY" a forte matrice oppositiva ma chiaramente collettiva e su obiettivi che non possono essere ricondotti ad una gretta chiusura particolaristica, conferma che la valutazione dei movimenti di protesta locale deve essere riconsiderata. Luigi Bobbio (Bobbio, 2011) esaminando alcuni casi di proteste contro grandi opere (TAV e altro) scrive che:</text:p>
      <text:p text:style-name="P30"> </text:p>
      <text:p text:style-name="P11">"Le narrazioni che ho esaminato ci permettono anche di capire che in tali conflitti l’oggetto del contendere è tutt’altro che univoco. Appena ci sembra di aver compreso che la contesa verte su un certo aspetto, ne compare immediatamente un altro, e poi un altro ancora. Più partite si giocano in uno stesso conflitto. Esse riguardano – spesso simultaneamente – la natura dell’interesse generale o particolare, l’esistenza di interessi occulti, la ridefinizione dei costi e dei benefici, la valutazione del rischio, il potere decisionale delle comunità coinvolte e la loro identità, la possibilità di percorrere vie alternative allo sviluppo".</text:p>
      <text:p text:style-name="P34"> </text:p>
      <text:p text:style-name="P38"><text:span text:style-name="T1">Mentre i media continuano a veicolare la protesta "NIMBY" come retrograda, egositica, particolaristica si fa così strada l'intrepretazione che vede gli oppositori locali come assertori di un nuovo modello di sviluppo (</text:span><text:span text:style-name="T1">ispirato alla </text:span><text:span text:style-name="T1">"decrescita felice" </text:span><text:span text:style-name="T1">di Latousche, de Benoist, Pallante, M. Fini</text:span><text:span text:style-name="T1">) collocandosi  “oltre il Nimby” (Fedi e Mannarini</text:span><text:span text:style-name="T1">,</text:span><text:span text:style-name="T1"> 2008). Più realisticamente nelle proteste locali convivono varie pulsioni e il confine tra difesa particolaristica e asserzione di nuovi valori sociali, ecologici non è netto. Specie se si considera che alla base delle proteste vi sono spesso motivazioni che si fondano su condizioni di svantaggio territoriale (in alcuni casi per la presenza di altri impianti energetici e infrastrutture), l'inaccettabile sproporzione tra vantaggi privati e costi sociali e territoriali, il rigetto delle manipolazioni tendenti a promuovere una non verificata necessità e sostenibilità globale e locale delle opere proposte. Non meraviglia  che ci siano movimenti e associazioni che si auto-attribuiscano orgogliosamente l'appellativo di NIMBY, non solo negli Usa ma anche in Italia. Un caso esemplare è rappresentato da Nimby Trentino, un'associazione indipendente da ogni partito, gruppo o associazione ambientalista che è riuscita da sola (con gli ambientalisti "ufficiali" che stavano a guardare o che remavano contro) a stoppare l'inceneritore di Trento a Ischia Podetti (e in qualunque altro sito). A colpi di manifestazioni, incontri, petizioni, digiuni, pressing continuo. Una battaglia ghandiana che ha implicato un impegno morale e personale enorme da parte dei (pochi) protagonisti attivi (2). Altrove </text:span><text:soft-page-break/><text:span text:style-name="T1">Legambiente sostiene ancora più apertamente gli inceneritori. Embematico il caso di Ferrara dove prima Legambiente boicotta il referendum autogestito salvo poi assumersene il merito quanto la sua opposizione fallisce e si registra una forte adesione popolare (3).</text:span></text:p>
      <text:p text:style-name="P36"> </text:p>
      <text:p text:style-name="P9">Il ruolo ambiguo (eufemismo) dell'ambientalismo istituzionale</text:p>
      <text:p text:style-name="P19"> </text:p>
      <text:p text:style-name="P11">La stigmatizzazione associata all'etichetta NIMBY pesa sugli atteggiamenti di chi si oppone (o vorrebbe) opporsi agli impianti eolici o a biomasse. Van der Horst  (2007)ha osservato che nelle indagini sul campo relative all'opposizione locale ha osservato come "gli intervistati cercano deliberatamente di non essere etichettati come NIMBY citando altre 'legittime' ragioni di opposizione alla realizzazione di un impianto in ambito locale". La paura di essere considerati NIMBY e di opporsi ad una scelta presentata non solo come necessaria ma etica induce gli oppositori degli impianti ad atteggiamenti difensivi, riduce il consenso per le proteste, li fa "sentire in colpa". Un risultato ottenuto grazie alle campagne sulle conseguenze dell'effetto serra, l'importanza del <text:span text:style-name="T36">protocollo di Kyoto</text:span>, la necessità e la bontà della scelta delle energie cosiddette rinnovabili in cui le organizzazioni ambientaliste istituzionalizzate hanno svolto un ruolo di primo piano. Non meraviglia che in Germania, dove la preoccupazione per l'effetto serra, è superiore ad ogni altro paese (Brechin, 2003) il consenso per l'uso energetico delle biomasse  raggiunga il 85% (Zoellner et al. 2008). Peccato che a questo consenso siano associate delle pie menzogne, ovvero che le energie rinnovabili comportano più posti di lavoro e, alla lunga, energia più a buon mercato. </text:p>
      <text:p text:style-name="P11">Basta leggere le cronache del movimento in atto in Italia contro l'uso indiscriminato dell'energia da biomasse per constatare come, anche da noi, le società proponenti la realizzazione delle centrali, politici, giornalisti, ecologisti "istituzionali" evochino ad ogni piè sospinto il rischio del NIMBY (da qualche tempo a questa parte "rinforzato" con lo spettro del NO TAV). Quello che è interessante è che Legambiente &amp; C. non si limitano a screditare i movimenti spontanei, a fare i pompieri delle proteste, ma, con un salto di qualità notevole, abbiano non solo sposato la tesi: "proteste locali = NIMBY" ma anche assunto un ruolo "di polizia" attraverso un progetto di "monitoraggio" delle proteste.</text:p>
      <text:p text:style-name="P19"> </text:p>
      <text:p text:style-name="P20"><draw:frame draw:style-name="fr1" draw:name="immagini6" text:anchor-type="as-char" svg:width="2.478cm" svg:height="3.189cm" draw:z-index="0"><draw:image xlink:href="http://www.ruralpini.it/images/Nimby-Grem/Forum.jpg" xlink:type="simple" xlink:show="embed" xlink:actuate="onLoad"/></draw:frame></text:p>
      <text:p text:style-name="P30"> </text:p>
      <text:p text:style-name="P32">NIMBY FORUM. Legambiente  partecipa al "monitoraggio" delle proteste</text:p>
      <text:p text:style-name="P30"> </text:p>
      <text:p text:style-name="P35"><text:span text:style-name="T30">Cos'è NIMBY FORUM (marchio registrato)? Uno dei tanti progetti in cui l'ambientalismo istituzionalizzato opera con gli organi dello stato e con le grandi imprese ma anche qualcosa che attiene da vicino al tema che stiamo affrontando. Dal sito (</text:span><text:a xlink:type="simple" xlink:href="http://www.nimbyforum.it/home"><text:span text:style-name="T35">http://www.nimbyforum.it/home</text:span></text:a><text:span text:style-name="T30">) apprendiamo che:</text:span></text:p>
      <text:p text:style-name="P30"> </text:p>
      <text:p text:style-name="P35"><text:span text:style-name="Strong_20_Emphasis"><text:span text:style-name="T30">Nimby Forum</text:span></text:span><text:span text:style-name="T30"> è un progetto di ricerca sul fenomeno delle contestazioni territoriali ambientali gestito dall'associazione no profit </text:span><text:span text:style-name="Strong_20_Emphasis"><text:span text:style-name="T30">Aris - Agenzia di Ricerche Informazione e Società</text:span></text:span><text:span text:style-name="T30">. Nato nel 2004 con l'obiettivo di analizzare l'andamento della </text:span><text:span text:style-name="Strong_20_Emphasis"><text:span text:style-name="T30">sindrome NIMBY </text:span></text:span><text:span text:style-name="T30">(Not In My Back Yard),</text:span><text:span text:style-name="Strong_20_Emphasis"><text:span text:style-name="T30"> </text:span></text:span><text:soft-page-break/><text:span text:style-name="Strong_20_Emphasis"><text:span text:style-name="T30">Nimby Forum</text:span></text:span><text:span text:style-name="T30"> costituisce oggi il primo e unico </text:span><text:span text:style-name="Strong_20_Emphasis"><text:span text:style-name="T30">database nazionale</text:span></text:span><text:span text:style-name="T30"> delle opere di pubblica utilità che subiscono contestazioni e si è accreditato come importante </text:span><text:span text:style-name="Strong_20_Emphasis"><text:span text:style-name="T30">think tank</text:span></text:span><text:span text:style-name="T30"> sul tema.</text:span></text:p>
      <text:p text:style-name="P30"> </text:p>
      <text:p text:style-name="P35"><text:span text:style-name="T30">Il progetto è patrocinato dal Governo italiano e da Legambiente. Nel comitato scientifico del progetto Nimby Forum siede il presidente di Legambiente (in compagnia del ministro Clini, di vari </text:span><text:span text:style-name="T31">grand commis</text:span><text:span text:style-name="T30"> dell'apparato statale e di ... Rosa Filippini del "Amici della Terra". Quanto a Aris dal sito non si evince nulla al di fuori del fatto che è impegnata, oltre che nel Nimby Forum anche in altri due progetti "Festival dell'energia" e "L'energia spiegata". Nulla si dice circa chi compone l'associazione (qualche curiosita l'avremmo in proposito...) e di chi la sostiene salvo che: l'associazione "sviluppa le proprie attività grazie al contributo di</text:span><text:span text:style-name="Strong_20_Emphasis"><text:span text:style-name="T30"> singoli individui </text:span></text:span><text:span text:style-name="T30">e al sostegno di </text:span><text:span text:style-name="Strong_20_Emphasis"><text:span text:style-name="T30">istituzioni </text:span></text:span><text:span text:style-name="T30">e </text:span><text:span text:style-name="Strong_20_Emphasis"><text:span text:style-name="T30">imprese </text:span></text:span><text:span text:style-name="T30">che credono negli obiettivi dell’Associazione e nei valori che essa promuove". Quanto al Nimby Forum è sostenuto dalle seguenti imprese:</text:span></text:p>
      <text:p text:style-name="P30"> </text:p>
      <text:p text:style-name="P31"><draw:frame draw:style-name="fr1" draw:name="immagini7" text:anchor-type="as-char" svg:width="9.377cm" svg:height="3.441cm" draw:z-index="1"><draw:image xlink:href="http://www.ruralpini.it/images/Nimby-Grem/Cattura.JPG" xlink:type="simple" xlink:show="embed" xlink:actuate="onLoad"/></draw:frame></text:p>
      <text:p text:style-name="P16"><text:span text:style-name="T15">Per dare un'idea dell'approccio del Forum (?!) al problema riporto un estratto del comunicato emesso in occasione dell'audizione dei rappresentanti di Aris  presso la Commissione Ambiente, Territorio e Lavori pubblici della Camera dei  giovedì 11 marzo 2010 (</text:span><text:a xlink:type="simple" xlink:href="http://www.nimbyforum.it/images/stories/area-stampa/rassegna/2010/marzo/010_03_11_www_marketpress_info.pdf"><text:span text:style-name="T94">vai alla fonte</text:span></text:a><text:span text:style-name="T15">)</text:span><text:span text:style-name="T94">.</text:span></text:p>
      <text:p text:style-name="P11"> </text:p>
      <text:p text:style-name="P11">I dati emersi nel corso delle diverse edizioni di Nimby Forum hanno delineato il ritratto di un Paese bloccato a causa del continuo aumento dei fenomeni di opposizione alla costruzione di opere e infrastrutture: la ricerca ha evidenziato la crescita costante del numero degli impianti censiti (283 nel 2009). Ogni tipologia di opera è avvertita dai territori come una potenziale minaccia alla salute e all’ambiente, che si tratti di discariche o impianti a fonti rinnovabili e indipendentemente dal fatto che si parli solo di ipotesi di progetti o di impianti già in funzione.</text:p>
      <text:p text:style-name="P16"><text:span text:style-name="T15">Uno dei "prodotti" di NIMBY FORUM è la mappa della protesa (</text:span><text:a xlink:type="simple" xlink:href="http://www.nimbyforum.it/home"><text:span text:style-name="T94">in home page</text:span></text:a><text:span text:style-name="T15">). Qualcuno potrebbe pensare che più che volontà di dialogo questo "monitoraggio" potrebbe essere motivato da volontà di controllo della protesta. Un po' poliziesco ad essere maliziosi.</text:span></text:p>
      <text:p text:style-name="P11">(fine della prima parte, prosegue)</text:p>
      <text:p text:style-name="P37"> </text:p>
      <text:p text:style-name="P13">Note:</text:p>
      <text:p text:style-name="P21"> </text:p>
      <text:p text:style-name="P16"><text:span text:style-name="T15">(1) Un esempio emblematico di funzionaria "apparatnich" di questo tipo - per di più con doppie cariche PD e Legambiente - l'ho conosciuto lo scorso anno a Galliera nel Bolognese nel corso di un infuocata assemblea contro la realizzazione di una centrale a biogas </text:span><text:span text:style-name="T42"> </text:span><text:span text:style-name="T15">Ecco come avevo descritto </text:span><text:span text:style-name="T42">(</text:span><text:a xlink:type="simple" xlink:href="http://www.ruralpini.it/Inforegioni03.07.11-Moratoria-per-il-biogas%282%29.htm">vai all'articolo</text:a><text:span text:style-name="T42">) </text:span><text:span text:style-name="T15">il personaggio che risponde al nome di Claudia Castaldini (due lauree, fisica e astronomia, e doppie cariche: nel Pd, responsabile provinciale ambiente noché membro dell'esecutivo del partito, in Legambiente responsabile energia): "È fredda come il ghiaccio e si vede che è lì solo per bere l'amaro calice e affrontare, per dovere d'ufficio, una platea schierata su ben altre posizioni.  Oltretutto la giovane funzionaria non fa nulla durante il suo intervento per stemperare il muro di ghiaccio e rimbecca stizzita ad ogni minima interruzione senza capire che un'assemblea spontanea non è un congresso scientifico o un politburo e lasciando trasparire  la </text:span><text:soft-page-break/><text:span text:style-name="T15">distanza siderale tra lei e il 'plebeo' e 'demagogico' consesso [...]". </text:span></text:p>
      <text:p text:style-name="P19"> </text:p>
      <text:p text:style-name="P16"><text:span text:style-name="T15">(2) </text:span><text:span text:style-name="Emphasis"><text:span text:style-name="T15">Nimby trentino </text:span></text:span><text:span text:style-name="T15">si è costituita come associazione per informare e argomentare costruttivamente sui migliori modi (al fine della salvaguardia della salute e della tutela del territorio), di gestione e di smaltimento dei rifiuti, siano essi urbani, industriali o speciali. Con la certezza che il Trentino saprà rinunciare alla prospettiva dell'inutile e inquinante inceneritore. In effetti è stato bloccato. </text:span></text:p>
      <text:p text:style-name="P19"> </text:p>
      <text:p text:style-name="P11">(3) Comunicazione personale dell'amico Luigi Gasparini di ISDE Medici per l'ambiente, fortemente impegnato nell'opposizione all'inceneritore.</text:p>
      <text:p text:style-name="P12"> </text:p>
      <text:p text:style-name="P10">Bibliografia</text:p>
      <text:p text:style-name="P12">Bobbio L. (2011) Conflitti territoriali: sei interpretazioni, <text:span text:style-name="T16">TemaLab</text:span> 4 (4): 79-88.</text:p>
      <text:p text:style-name="P12">Brechin S. R. (2003) Comparative Public Opinion and Knowledge on Global Climatic Change and the Kyoto Protocol: The U.S. versus the World? <text:span text:style-name="T16">International Journal of Sociology and Social Policy</text:span> 23 (10): 106-134.</text:p>
      <text:p text:style-name="P12">Burningham K., Thrush D. (2004). Pollution concerns in context: a comparison of local perceptions of the risks associated with living close to a road and a chemical factory. <text:span text:style-name="T16">Journal of Risk Research </text:span>7 (2): 213–232.</text:p>
      <text:p text:style-name="P12">Burningham K. (2000) Using the language of NIMBY: a topic for research,not an activity for researchers. <text:span text:style-name="T16">Local Environment</text:span> 5 (1): 55–67.</text:p>
      <text:p text:style-name="P37"><text:span text:style-name="T20">EWEA</text:span><text:span text:style-name="T20"> </text:span><text:span text:style-name="T20">(2009)</text:span><text:span text:style-name="T20"> </text:span><text:span text:style-name="T27">European Wind Energy Association: wind energy — the fact</text:span><text:span text:style-name="T20">s. London: Earthscan.</text:span></text:p>
      <text:p text:style-name="P21"> </text:p>
      <text:p text:style-name="P12">Fedi A., Mannarini T. (2008) <text:span text:style-name="T16">Oltre il Nimby. La dimensione psico-sociale della protesta contro le opere sgradite</text:span>, Milano, Franco Angeli.</text:p>
      <text:p text:style-name="P12">Horst D. van der  (2007) NIMBY or not? Exploring the relevance of location and the politics of voiced opinions in renewable energy siting controversies, <text:span text:style-name="T16">Energy Policy</text:span> 35 :2705–2714.</text:p>
      <text:p text:style-name="P12">Pelizzoni L., Osti G. (2003) <text:span text:style-name="T16">Sociologia dell'ambiente </text:span>Il Mulino, Bologna.</text:p>
      <text:p text:style-name="P12">Upreti, B.R., van der Horst, D., 2004. National renewable energy policy and local opposition in the UK; the failed development of a biomass electricity plant. <text:span text:style-name="T16">Biomass &amp; Bioenergy </text:span>26 (1): 60–69.</text:p>
      <text:p text:style-name="P12">Wolsink M. (1994). Entanglement of interests and motives: assumptions behind the NIMBY-theory on facility siting. <text:span text:style-name="T16">Urban Studies</text:span> 31 (6): 851–866.</text:p>
      <text:p text:style-name="P12">Wolsink M. (2000). Wind power and the NIMBY-myth: institutional capacity and the limited significance of public support. <text:span text:style-name="T16">Renewable Energy </text:span>21: 49–64.</text:p>
      <text:p text:style-name="P12">Wolsink, M. (2006) mInvalid theory impedes our understanding: a critique on the persistence of the language of NIMBY. <text:span text:style-name="T16">Transactions of the Institute of British Geographers </text:span>31: 85–91.</text:p>
      <text:p text:style-name="P12">Zoellner J., Schweizer-Ries P., Christin Wemheuer C. (2008) Public acceptance of renewable energies: Results from case studies G<text:span text:style-name="T16">ermany Energy Policy</text:span> 36:4136–4141</text:p>
      <text:p text:style-name="P18"/>
      <text:h text:style-name="P39" text:outline-level="1">Rifiuti nei cementifici 2</text:h>
      <text:p text:style-name="P15"><text:span text:style-name="Emphasis"><text:span text:style-name="T94">Riportiamo questa nota diffusa da Legambiente nazionale sulla questione dell’utilizzo di combustibile derivato dai rifiuti nei cementifici.</text:span></text:span></text:p>
      <text:p text:style-name="P18"><text:soft-page-break/>“In queste ultime settimane stanno circolando su internet richieste di adesione a petizioni e a mail bombing da indirizzare ai parlamentari uscenti per fermare l’approvazione di un decreto che faciliterebbe l’uso del CSS (combustibile solido secondario: è un’evoluzione del vecchio CDR) nei cementifici in parziale sostituzione (in genere il 20%-30% dei combustibili tradizionali).<text:line-break/>Questi appelli sono purtroppo inesatti e fuorvianti su questa opzione di uso energetico, a cui abbiamo sempre guardato con attenzione per contrastare la realizzazione di nuovi inceneritori.<text:line-break/>Proprio in questa ottica nella scorsa assemblea nazionale dei circoli di Rispescia nel gruppo di lavoro sui rifiuti abbiamo dedicato a questa forma di gestione dei rifiuti una delle relazioni introduttive (quella tenuta dal nostro dirigente piemontese Michele Bertolino) e vale la pena richiamare i concetti espressi anche in quella sede per valutare serenamente le opportunita’ garantite dal recupero energetico in impianti industriali esistenti (vale la pena ricordare che diversi cementifici hanno già autorizzazioni e utilizzano rifiuti speciali e pericolosi, a prescindere dall’approvazione di questo decreto).</text:p>
      <text:p text:style-name="P15"><text:span text:style-name="Strong_20_Emphasis"><text:span text:style-name="T94">Bruciare CSS nei cementifici</text:span></text:span><text:span text:style-name="T94">:</text:span></text:p>
      <text:p text:style-name="P15"><text:span text:style-name="T94">- </text:span><text:span text:style-name="Strong_20_Emphasis"><text:span text:style-name="T94">di per sè non peggiora le emissioni inquinanti</text:span></text:span><text:span text:style-name="T94">.<text:line-break/>Al contrario impone a questi impianti limiti di legge piu’ restrittivi e quindi l’utilizzo di migliori tecnologie di abbattimento.<text:line-break/>I combustibili “tradizionali” dei cementifici (come il petcoke o il polverino di carbone) sono porcherie ben peggiori del CSS. E purtroppo in base alla normativa vigente un cementificio che brucia questi combustibili tradizionali può emettere inquinanti in atmosfera entro limiti di legge molto più permissivi (quali sono quelli previsti per gli impianti industriali in generale), mentre quando bruciano anche il CSS quei limiti di emissione diventano più restrittivi, in quanto per essere autorizzati ad operare col combustibile da rifiuti gli impianti vengono assimilati ad inceneritori. Tanto per fare un esempio, secondo la legge vigente un impianto industriale puo’ emettere diossine fino a 10.000 nanogrammi/mc, mentre per un inceneritore il limite e’ di 0,1 nanogrammi/mc. Se un cementificio e’ autorizzato a bruciare anche CSS, deve rispettare il limite di 0,1 per le diossine e questo impone un radicale miglioramento dell’impianto e di conseguenza delle sue emissioni (lo stesso vale anche per metalli pesanti e altri microinquinanti);</text:span></text:p>
      <text:p text:style-name="P15"><text:span text:style-name="T94">- </text:span><text:span text:style-name="Strong_20_Emphasis"><text:span text:style-name="T94">rende i cementifici più controllati</text:span></text:span><text:span text:style-name="T94">.<text:line-break/>I cementifici quando bruciano CSS sono obbligati a monitorare alcuni inquinanti – come ad esempio le diossine – che non sono obbligati a monitorare per legge quando bruciano le altre schifezze classificate come combustibili tradizionali;</text:span></text:p>
      <text:p text:style-name="P15"><text:span text:style-name="T94">- a parità di risultati, </text:span><text:span text:style-name="Strong_20_Emphasis"><text:span text:style-name="T94">bruciare CSS in un cementificio è meglio che in un inceneritore sotto il profilo delle emissioni di CO2</text:span></text:span><text:span text:style-name="T94">: nel primo caso (cementificio) infatti il CSS sostituisce un (pessimo) combustibile fossile, che comunque verrebbe impiegato; nel secondo caso (inceneritore) invece i rifiuti verrebbero usati per produrre calore, in parte convertito in elettricità (al massimo per il 25%), in parte (nei paesi e nei mesi freddi) usato in reti di teleriscaldamento, in parte (la gran parte) semplicemente disperso nell’ambiente come calore: gli inceneritori, anche i migliori possibili, sono macchine intrinsecamente inefficienti sotto il profilo del recupero energetico, specie nei paesi caldi;</text:span></text:p>
      <text:p text:style-name="P15"><text:span text:style-name="T94">- e in ultimo, ma non per importanza, </text:span><text:span text:style-name="Strong_20_Emphasis"><text:span text:style-name="T94">può evitare la costruzione di nuovi impianti di incenerimento</text:span></text:span><text:span text:style-name="T94">.<text:line-break/>Questa opzione di recupero energetico può essere utilizzata in modo temporaneo e in alternativa alla realizzazione di inceneritori da costruire ex novo. Questi, una volta realizzati, soprattutto se sovradimensionati, funzioneranno a pieno regime per almeno 15-20 anni vanficando ogni scenario di aumento del riciclaggio da raccolta differenziata e di sviluppo delle politiche di prevenzione, ancora oggi ampiamente disattese.</text:span></text:p>
      <text:p text:style-name="P18">E infatti, non a caso, questa opzione e’ da sempre osteggiata dalle aziende che costruiscono e gestiscono inceneritori.</text:p>
      <text:p text:style-name="P18"><text:soft-page-break/>Se c’è un aspetto negativo nell’impiego di CSS nei cementifici, è legato alle quantità in gioco: purtroppo (o meglio per fortuna) di cementifici non ce n’è abbastanza per bruciare tutto ciò che oggi finisce in inceneritore o, peggio, in discariche per rifiuti. Quindi, i cementifici non sono la soluzione definitiva del problema rifiuti: per quello occorrono efficienti politiche di riduzione prima e di raccolta differenziata e riciclaggio poi. In ogni caso se servissero a chiudere qualche inceneritore o a non aprire qualche discarica in giro per l’Italia, non sarebbe un risultato disprezzabile. Anzi.”</text:p>
      <text:p text:style-name="P18">—-</text:p>
      <text:p text:style-name="P18">Rossella Muroni<text:line-break/>Direttore generale Legambiente</text:p>
      <text:p text:style-name="P18">Stefano Ciafani<text:line-break/>Vice presidente Legambiente</text:p>
      <text:p text:style-name="P3"/>
      <text:p text:style-name="P3"/>
      <text:p text:style-name="P6"><text:span text:style-name="T36">Legambiente nazionale sitav</text:span><text:line-break/><text:span text:style-name="T36">Data:</text:span> Tuesday, 20 March @ 21:50:42 CET<text:line-break/><text:span text:style-name="T36">Argomento:</text:span> I nostri commenti</text:p>
      <text:p text:style-name="P2"><text:span text:style-name="T94">Che LEGAMBIENTE fosse venduta alle lobby ferroviarie era cosa nota da tempo. Se chiedete al </text:span><text:a xlink:type="simple" xlink:href="http://www.notav.eu/modules.php?name=Web_Links&amp;l_op=visit&amp;lid=27" office:target-frame-name="_blank" xlink:show="new"><text:span text:style-name="T94">comitato IDRA</text:span></text:a><text:span text:style-name="T94"> di Firenze ve lo spiegano molto bene. D'altronde chi pagherebbe i vari treni verdi, le golette verdi ecc, ecc, se non ci fossero i grandi sponsor che devono rifarsi la verginità e avere una quinta colonna tra gli ambintalisti?</text:span></text:p>
      <text:p text:style-name="P4">E' molto interessante la posizione di Della Seta e di Realacci che dimenticano che il nostro Paese ha ancora metà delle ferrovie a binario unico e loro propongo, per ammodernare il sistema ferroviario di fare l'alta velocità tra Napoli e Bari. Così i baresi potranno andare a mangiare la pizza a Napoli e i napoletani a prendere il caffé a Bari (vi ricordate quando ci dicevano che da Torino potevamo andare a prendere il caffè a Lione dopo cena e tornare in serata?). I pendolari continuino a viaggiare (se i treni arrivano) tra immondizie e ritardi, tanto non contano.</text:p>
      <text:p text:style-name="P5"/>
      <text:p text:style-name="P7">Qualcuno si arrbierà per queste cose, ma è ora di dire pane al pane e vino al vino e capire chi è con noi e chi è con noi solo per pugnalarci alla schiena. E' di uno squallore indicibile che un'associazione ambientalista proponga di saccheggiare le casse dello stato per gli sporchi interessi delle lobby del tondino e del cemento. E si dimentican che in Italia l'energia elettrica si produce soprattutto con centrali a carbone e a olio combustibile grandi produttori di CO2 (ma forse tra qualche giorno LEGAMBIENTE proporrà il SI AL NUCLEARE CIVILE per ridurre l'inquinamento!)</text:p>
      <text:p text:style-name="P16"><text:span text:style-name="Strong_20_Emphasis"><text:span text:style-name="T52">Per fortuna noi siamo diversi e abbiamo LEGAMBIENTE VALSUSA.</text:span></text:span></text:p>
      <text:p text:style-name="P16"><text:span text:style-name="Strong_20_Emphasis"><text:span text:style-name="T59">OVUNQUE VOGLIANO FARE IL TAV DANNEGGIANO ANCHE TE PERCHE' DANNEGGIANO LE FINANZE DELLO STATO. DIGLI DI SMETTERE.<text:line-break/></text:span></text:span><text:span text:style-name="T64"><text:line-break/>Alberto</text:span><text:span text:style-name="T60"> </text:span></text:p>
      <text:p text:style-name="P41"/>
      <text:p text:style-name="P16"><text:span text:style-name="T94">Breve rassegna stampa sull'argomento:<text:line-break/></text:span><text:span text:style-name="Strong_20_Emphasis"><text:span text:style-name="T94">TAV: NAPOLI-BARI; LEGAMBIENTE, DA GOVERNO NEANCHE UN EURO</text:span></text:span><text:span text:style-name="T94"> </text:span></text:p>
      <text:p text:style-name="P19"> </text:p>
      <text:p text:style-name="P16"><text:span text:style-name="T94">(ANSA) - BARI - La realta' dell' alta velocita' Napoli-Bari ''oggi, e' questa: c'e' un accordo per l'avvio dei lavori tra le Regioni Campania e Puglia e le Ferrovie dello Stato, ma non c'e' l'ombra di </text:span><text:soft-page-break/><text:span text:style-name="T94">un euro a disposizione''. </text:span><text:span text:style-name="Strong_20_Emphasis"><text:span text:style-name="T94">La denuncia e' stata fatta oggi, dal presidente nazionale di Legambiente, Roberto Della Seta, che a Bari, in un incontro con i giornalisti tenuto in occasione dell' arrivo del Treno Verde,</text:span></text:span><text:span text:style-name="T94"> la campagna di Legambiente e Ferrovie dello Stato per monitorare lo stato di inquinamento atmosferico e acustico delle citta' italiane, </text:span><text:span text:style-name="Strong_20_Emphasis"><text:span text:style-name="T94">ha annunciato la costituzione di un Comitato 'Si' Tav', al quale hanno aderito anche il presidente della Regione Puglia, Nichi Vendola, e l' amministratore delegato delle Ferrovie dello Stato, Mauro Moretti</text:span></text:span><text:span text:style-name="T94">, presenti alla conferenza stampa. ''Il governo - ha detto Della Seta - ha stabilito che non possono essere cantierate le opere non incluse nella 'Legge Obiettivo' (l'elenco delle 250 infrastrutture strategiche stilato dal Governo Berlusconi) e prive dell'approvazione del Cipe''. ''Questa presa d'atto burocratica di scelte spesso anche strategicamente sbagliate prese dal governo Berlusconi e' inaccettabile - sottolinea Della Seta - Il Paese rischia di ritrovarsi con centinaia di chilometri di nuove autostrade (Brebemi, Passante autostradale di Bologna, Corridoio Tirrenico, Pedemontana Lombarda) realizzati senza nessuna idea strategica di riorganizzazione del settore dei trasporti, con l'aggravante di un ulteriore aumento della mobilita' su gomma e delle emissioni di CO2''. Sono 20 i miliardi di euro in opere strategiche previsti solo per la Lombardia e 17 miliardi di opere strategiche per quanto riguarda tutto il Sud: Legambiente critica la legge obiettivo ''che accentua gli squilibri'' e chiede che il governo metta rimetta ''al centro l' interesse del Mezzogiorno''. </text:span><text:span text:style-name="Strong_20_Emphasis"><text:span text:style-name="T94">L'obiettivo del 'Comitato Si' Tav' e' collegare Napoli con Bari in 1 ora e 50 minuti (a fronte delle attuali 3h50') e Roma con Bari in 3 ore (a fronte delle attuali 4h40')</text:span></text:span><text:span text:style-name="T94"> attraverso la trasformazione dell'attuale linea con interventi di potenziamento e raddoppio dei binari laddove possibile, di nuove tratte per circa 150 chilometri.</text:span><text:span text:style-name="Strong_20_Emphasis"><text:span text:style-name="T94"> La completa realizzazione del progetto - secondo Legambiente - ''puo' rilanciare il traffico passeggeri nazionale e locale (e' una delle direttrici nazionali fondamentali, di collegamento tra Tirreno e Adriatico, ma anche internazionale nella direzione del Corridoio europeo numero otto Bari-Varna) e il traffico merci (collegamento tra il porto di Bari, l'interporto e il porto di Napoli). Lo scorso luglio e' stato firmato un protocollo tra i ministeri delle Infrastrutture e Trasporti, le Regioni</text:span></text:span><text:span text:style-name="T94"> Campania e Puglia, le Ferrovie dello Stato. Lo Studio di fattibilita' stima una spesa di oltre 5 miliardi di Euro e una prima pietra che dovrebbe essere posta nel 2010 con una conclusione dei lavori entro il 2020. ''Ma perche' l'opera si possa realizzare - ha detto Della Seta - occorre trovare i fondi pubblici necessari e gli accordi locali nei tavoli di concertazione. Magari anche riequlibrando il quadro attuale degli investimenti in opere pubbliche, che destina alla sola Lombardia il 24% delle risorse, ossia il 4% in piu' della cifra destinata a tutto il Mezzogiorno''. ''Ci sono tutte le condizioni - ha detto il presidente di Legambiente Puglia, Francesco Tarantini - perche' questo intervento possa essere realizzato con le migliori attenzioni all'inserimento ambientale e paesaggistico, con la piu' diffusa informazione dei cittadini e delle comunita' locali coinvolte. </text:span><text:span text:style-name="Strong_20_Emphasis"><text:span text:style-name="T94">Proprio il consenso sull'opera deve rappresentare un'occasione per anticipare qualsiasi motivo di dissenso e mostrare come sia possibile uscire dalle sindromi Nimby ('not in my backyard', ossia 'non nel mio giardino' o vicino a casa mia) che interessano grandi e piccole opere nel territorio italiano''</text:span></text:span><text:span text:style-name="T94">. AME</text:span></text:p>
      <text:p text:style-name="P19"> </text:p>
      <text:h text:style-name="P40" text:outline-level="5">REALACCI: “BENE AL COMITATO SI TAV NAPOLI-BARI. E’ UN’INIZIATIVA DI RESPONSABILITA’”</text:h>
      <text:p text:style-name="P19"> </text:p>
      <text:p text:style-name="P16"><text:span text:style-name="T94">(PRIMA) ROMA - “</text:span><text:span text:style-name="T95">Promuovere un comitato Si TAV Napoli-Bari è un’iniziativa di civiltà e di responsabilità. </text:span><text:span text:style-name="T94">Fare pressione per richiedere infrastrutture indispensabili per la mobilità del nostro mezzogiorno è un’operazione di serietà da parte di tanti soggetti della società civile, delle istituzioni locali, del mondo dell’imprenditoria, che reclamano per i loro territori un trasporto ferroviario moderno.” </text:span><text:span text:style-name="T95">Così Ermete Realacci, presidente della Commissione Ambiente, Territori e Lavori Pubblici della Camera, commenta l’iniziativa promossa oggi a Bari da Legambiente, per costituire un comitato Si alla TAV Napoli-Bari.</text:span><text:span text:style-name="T94">  “Il sistema dei trasporti italiani ha bisogno di nuove infrastrutture, soprattutto ferroviarie per riequilibrare lo squilibrio tra gomma e ferro e per </text:span><text:soft-page-break/><text:span text:style-name="T94">indirizzare le politiche dei trasporti verso un quadro più generale che tenga conto anche delle strategie di riduzione di gas serra”, prosegue Realacci. “Non dobbiamo poi dimenticare che anche dal punto di vista ferroviario – conclude Realacci - l’Italia va ancora a due velocità e bisogna invertire questa tendenza. Con la Commissione che presiedo faremo quanto in nostro potere perché questa strategica infrastruttura rientri tra le priorità del Governo e riceva i necessari finanziamenti per essere realizzata”. <text:line-break/>(PRIMA)<text:line-break/><text:line-break/>Trenoverde 2007 è anche un Sì alla Tav <text:line-break/></text:span><text:span text:style-name="Strong_20_Emphasis"><text:span text:style-name="T94">Legambiente non è in contraddizione con se stessa: chiede sviluppo per il sud con l’alta velocità tra Bari e Napoli </text:span></text:span></text:p>
      <text:p text:style-name="P16"><text:a xlink:type="simple" xlink:href="http://it.f906.mail.yahoo.com/ym/Compose?To=antonella.ardito@barilive.it" office:target-frame-name="_blank" xlink:show="new"><text:span text:style-name="Strong_20_Emphasis"><text:span text:style-name="T94">Antonella Ardito</text:span></text:span></text:a></text:p>
      <text:p text:style-name="P16"><text:span text:style-name="T94">A presentare l’iniziativa a Bari con il Governatore Nichi Vendola, l’assessore regionale Mario Loizzo e Nicola Bartolomeo, presidente di Confindustria Puglia, anche</text:span><text:span text:style-name="Strong_20_Emphasis"><text:span text:style-name="T94"> Roberto Della Seta</text:span></text:span><text:span text:style-name="T94">, presidente nazionale di Legambiente. </text:span><text:span text:style-name="Strong_20_Emphasis"><text:span text:style-name="T94">Oggi ha annunciato la nascita del Comitato Sì Tav, affinché l’alta velocità possa innestarsi in modo concertato nelle valli e nelle pianure tra Puglia e Campania; per percorrere la tratta Bari-Napoli servono quattro ore, cinque per arrivare a Roma: l’obiettivo è potenziare la linea, raddoppiarla, elettrificarla, cioè rendere possibile un sogno</text:span></text:span><text:span text:style-name="T94"> che significa sviluppo. </text:span><text:span text:style-name="Strong_20_Emphasis"><text:span text:style-name="T94">Un’ora e 50 minuti per arrivare a Napoli e tre ore per essere nella Capitale</text:span></text:span><text:span text:style-name="T94">: ma non ci sono soldi, solo l’accordo per l’avvio dei lavori tra Campania, Puglia e RFI. “La legge obiettivo non ci piace”, esordisce Della Seta, “perché non c’è una pianificazione strategica. Antonio Di Pietro ha tolto dall’elenco di opere stilate da Berlusconi solo il ponte sullo Stretto, ma per il resto ha lasciato invariati gli investimenti sulle autostrade, a tutto svantaggio del trasporto su ferro. Delle 137 opere previste per un impegno di 90 miliardi di euro il 25 % riguarda la Lombardia, che da sola assorbe 20 miliardi a fronte dei 17 previsti per la spesa nel meridione: così non si modernizza il sud e il Comitato Sì Tav, al quale anche Ermete Realacci (presidente della Commissione Ambiente alla Camera ndr) ha dato il suo assenso e appoggio, si propone una battaglia per la salvaguardia del trasporto pubblico”</text:span></text:p>
      <text:p text:style-name="P16"><text:span text:style-name="T94">Tutti d’accordo sulla necessità di coniugare il Tirreno con l’Adriatico, di rompere </text:span><text:span text:style-name="Emphasis"><text:span text:style-name="T94">il muro di Avellino</text:span></text:span><text:span text:style-name="T94"> (così ha definito Nichi Vendola la barriera appenninica) che i treni impiegano ore per aggirare. Mario Loizzo ha insistito di fronte a Nicola De Bartolomeo sulla necessità di fare sistema, affinché le imprese pugliesi si consorzino per la realizzazione del</text:span><text:a xlink:type="simple" xlink:href="http://www.barilive.it/News/news.asp?RelatedID=3722" office:target-frame-name="_blank" xlink:show="new"><text:span text:style-name="T67"> Nodo Ferroviario della Terra di Bari</text:span></text:a><text:span text:style-name="T94">, vero punto di svolta per il trasporto di merci e persone in Puglia: “</text:span><text:span text:style-name="Strong_20_Emphasis"><text:span text:style-name="T94">abbiamo 1500 km di ferrovie in Puglia che noi consideriamo una risorsa. Ci siamo fatti carico come Regione della riduzione dei costi degli abbonamenti e abbiamo avviato una politica di rimodernamento del materiale rotabile: i risultati si vedono, e già nel 2006 c’è stato un incremento del trasporto su ferro del 10%. Oggi è partito un treno che unisce Bari e Lecce in un’ora e trenta: è segno di un cambiamento in atto</text:span></text:span><text:span text:style-name="T94">”.<text:line-break/>“Sta accadendo qualcosa di importante sul piano culturale e politico” ha rilevato Nichi Vendola, “perché ambiente e economia non sono più giustapposti e con il metodo si può coniugare cultura d’impresa e cultura ambientale. Abbiamo adottato un metodo capovolto, con un atteggiamento rognoso e pedante nei confronti di RFI, alla ricerca delle soluzioni ambientalmente più sostenibili.”</text:span></text:p>
      <text:p text:style-name="P19">19 marzo 2007</text:p>
      <text:p text:style-name="P15"><text:span text:style-name="T94"> </text:span><text:a xlink:type="simple" xlink:href="http://www.notav.eu/article-print-3205.html" office:target-frame-name="_blank" xlink:show="new"><text:span text:style-name="T94">http://www.notav.eu/article-print-3205.html</text:span></text:a></text:p>
      <text:p text:style-name="P18"/>
      <text:p text:style-name="P6"><text:span text:style-name="T36">Legambiente scopre le carte</text:span><text:line-break/><text:span text:style-name="T36">Data:</text:span> Monday, 30 June @ 18:21:35 CEST<text:line-break/><text:span text:style-name="T36">Argomento:</text:span> dai media</text:p>
      <text:p text:style-name="P19"><text:soft-page-break/>Le dichiarazioni di soddisfazione del responsabile infrastrutture di Legambiente dimostra quanto poco informato sui fatti sia, ma soprattutto quale è il pensiero dominante di questa associazione. Allineandosi alla politica del fare si arriva a F.A.R.E. grandi scemenze.</text:p>
      <text:p text:style-name="P18"/>
      <text:p text:style-name="P19">TAV: LEGAMBIENTE, BENE ACCORDO TORINO-LIONE. ORA STABILIRE PRIORITA' (ASCA) - Roma, 30 giu - ''Questo accordo oltre ad essere un buon passo avanti, ha premiato l'unita' dei sindaci e del territorio, lasciando a bocca asciutta il partito degli appalti. Ora e' indispensabile procedere per migliorare il trasporto ferroviario con la Francia e in Val Susa''. E' quanto si legge in una nota di Legambiente che giudica positivamente l'accordo raggiunto ieri tra il Governo e i sindaci della Val di Susa per la tratta ad alta velocita' Torino-Lione. <text:line-break/>''Questa intesa e' funzionale anche per decidere quali interventi possano davvero migliorare i collegamenti con la Francia e il trasporto pendolare tra la Val Susa e Torino - ha dichiarato Edoardo Zanchini, responsabile infrastrutture Legambiente - grazie alla contestazione al progetto Tav e alla scelta politica di non imporlo ai cittadini con la forza, ora c'e' la possibilita' di realizzare qualcosa di veramente utile, condiviso con il territorio, le cui priorita' non sono state stabilite da chi pensa solo agli appalti. Ora per Legambiente e' importante che si prosegua nello stabilire gli interventi piu' urgenti da realizzare. <text:line-break/>Tra questi l'assoluta necessita' di spostare le merci dall'autostrada del Frejus alla ferrovia e il progetto sulla Torino-Lione per migliorare l'offerta ferroviaria e nello stesso tempo adempiere alle richieste dell'Ue''. <text:line-break/>Per approfondire questo tema Legambiente e Wwf organizzano il prossimo 10 Luglio a Roma una presentazione dell'accordo e del percorso di discussione proposto dai Sindaci della Val di Susa, con la presenza degli Enti Locali, di studiosi e rappresentanti politici. <text:line-break/>res-map/sam/rob<text:line-break/><text:line-break/>Originale su http://www.asca.it/</text:p>
      <text:p text:style-name="P3"/>
      <text:p text:style-name="P44">la sezione di legambiente valsusina si è inoltre spaccata, dando origine al comitato ambientevalsusa notav:</text:p>
      <text:p text:style-name="P44"/>
      <text:p text:style-name="P44">"Rispetto al TAV i documenti riportati su questo nuovo sito riprendono, fino al 21 luglio 2007, parte delle attività svolte da questa redazione in collaborazione con il circolo Legambiente Valle di Susa. Va precisato che il vecchio sito Legambientevalsusa si è sempre occupato di TAV ed è nato esclusivamente con questo intento. A causa della diffida formale della presidenza regionale di Legambiente Piemonte, l'intera Redazione ha deciso di continuare ad occuparsi delle tematiche ambientali del territorio, con l'aiuto di nuovi amici, svincolandosi però totalmente dalle politiche di Legambiente Nazionale e dai rappresentanti politici e legali di Legambiente Piemonte e Valle d'Aosta che agiscono evidentemente a cascata anche sul direttivo del circolo Legambiente Valle di Susa di Bussoleno."</text:p>
      <text:p text:style-name="P44"/>
      <text:p text:style-name="P45"><text:span text:style-name="T94">dal sito </text:span><text:a xlink:type="simple" xlink:href="http://www.ambientevalsusa.it/" office:target-frame-name="_blank" xlink:show="new"><text:span text:style-name="T94">http://www.ambientevalsusa.it/</text:span></text:a></text:p>
      <text:p text:style-name="P3"/>
      <text:h text:style-name="P39" text:outline-level="1">Perché Legambiente si fa sponsorizzare da Sorgenia che è contestata a Modugno per la centrale a turbogas?</text:h>
      <text:p text:style-name="P29">Da un'indagine sul web per cercare "Legambiente" e "Sorgenia" emerge una fitta rete di pagine in cui Legambiente ringrazia Sorgenia e viceversa. A Modugno (Bari) la Digos ha preso i nomi di cittadini che hanno fatto "tappeto umano" per bloccare i Tir con le turbine della centrale.</text:p>
      <text:p text:style-name="P28"><text:span text:style-name="T94">28 ottobre 2007 - </text:span><text:a xlink:type="simple" xlink:href="http://www.peacelink.it/tools/author.php?u=6"><text:span text:style-name="T94">Alessandro Marescotti</text:span></text:a></text:p>
      <text:section text:style-name="Sect1" text:name="article-text">
        <text:p text:style-name="P18">Scatena nuove turbolenze la centrale termoelettrica targata Sorgenia, ormai vicina all’apertura. Da <text:soft-page-break/>più parti minacce di protesta e atti dimostrativi. Cittadini e comitati sul piede di guerra, sostenuti dagli “Amici di Beppe Grillo”. Desta sconcerto lo stand della società Sorgenia, presente in piazza Umberto a Bari per l’iniziativa “Altre corrente, energia in movimento”, su cui campeggia il nome di Legambiente. “L’associazione che dovrebbe tutelare la nostra salute”, afferma Tino Ferrulli del Comitato Pro Ambiente. Come più volte denunciato dagli ambientalisti di Modugno, Palo del Colle e Bitetto, la centrale turbogas per la sua attività emetterà 1 milione 500 mila tonnellate di anidride carbonica, oltre ad ossido di azoto, particolato, monossido di carbonio, ammoniaca e formaldeide, causa di munerose forme allergiche e cancerogene. D’altra parte, secondo quanto riportato da Ferrulli, Legambiente detiene il 10% della compagnia Eligent, controllata al 70% proprio dalla Sorgenia. </text:p>
        <text:p text:style-name="P15"><text:span text:style-name="T94">Fonte: Paola Mammarella su </text:span><text:a xlink:type="simple" xlink:href="http://www.barilive.it/news/news.aspx?idnews=6727"><text:span text:style-name="T94">http://www.barilive.it/news/news.aspx?idnews=6727</text:span></text:a><text:span text:style-name="T94"> </text:span></text:p>
      </text:section>
      <text:p text:style-name="P3"/>
      <text:h text:style-name="P39" text:outline-level="1">Le dimissioni di Bertolaso e le contraddizioni di Legambiente</text:h>
      <text:h text:style-name="P47" text:outline-level="3">Il presidente nazionale di Legambiente, Vittorio Cogliati Dezza, ha commentato positivamente l’operato del capo della Protezione civile Guido Bertolaso, che lascerà l'incarico di sottosegretario di Stato alla Presidenza del Consiglio. Una presa di posizione che non tutti hanno condiviso. Giuseppe Carpentieri in una lettera aperta spiega perché.</text:h>
      <text:h text:style-name="P42" text:outline-level="4"><text:span text:style-name="T94">di </text:span><text:a xlink:type="simple" xlink:href="http://www.ilcambiamento.it/autori/redazione/"><text:span text:style-name="T94">Redazione </text:span></text:a><text:span text:style-name="T94">- 12 Novembre 2010</text:span></text:h>
      <text:section text:style-name="Sect1" text:name="artt">
        <text:p text:style-name="P22"><text:line-break/><text:span text:style-name="T36">Il presidente nazionale di Legambiente Vittorio Cogliati Dezza ha commentato positivamente l’operato del capo della Protezione civile Guido Bertolaso</text:span></text:p>
        <text:p text:style-name="P18">"Ringraziamo Guido Bertolaso per l'impegno profuso in questi anni e la capacità di aver portato l'Italia ad avere una Protezione Civile modello a livello internazionale, sempre pronta a rispondere in modo adeguato alle emergenze del Paese".</text:p>
        <text:p text:style-name="P18">Così Legambiente ha commentato le dimissioni rassegnate da <text:span text:style-name="T36">Guido Bertolaso</text:span> dalla carica di sottosegretario di stato alla Presidenza del Consiglio.</text:p>
        <text:p text:style-name="P18">"Nel corso del suo mandato - ha commentato <text:span text:style-name="T36">Vittorio Cogliati Dezza</text:span>, presidente nazionale di Legambiente - il capo della Protezione Civile ha sempre sottolineato l'importanza delle attività di prevenzione e continua messa in sicurezza del territorio. Un orientamento che abbiamo apprezzato, perchè costituisce l'unica vera strada per ottenere un Paese più sicuro".</text:p>
        <text:p text:style-name="P18">Dal mio punto di vista tali affermazioni dovrebbero destare scandalo e certamente dovrebbero far svegliare le coscienze addormentate su chi dichiara <text:span text:style-name="T36">esser ambientalista</text:span>. Spiego perché: Legambiente in questi anni non è stata rappresentata proprio degnamente, lo testimoniano le carriere politiche dei suoi ex presidenti nazionali, guardate dove siedono e capiremo di cosa parliamo. </text:p>
        <text:p text:style-name="P18">Questo non significa che la base degli attivisti non sia sana, anzi, numerosi contributi culturali sono importanti. Come spiegano bene i tecnici della manipolazione e della persuasione politica per convincere qualcuno devi prima costruirti una credibilità che solo il pubblico può darti così quando vorrai dire una bugia, anche grossa, sarà più difficile che il pubblico capisca cosa sta accadendo perché le persone non ascoltano più quello che dici ma <text:span text:style-name="T36">danno credito a chi lo dice</text:span>.</text:p>
        <text:p text:style-name="P18">Per cui i primi a doversi indignare sono tutti i soci che pagano le quote di Legambiente e dovrebbero montare un vero casino sulle modalità di scelta dei propri presidenti, perché guarda caso poi finiscono sempre in ambiti elitari a <text:span text:style-name="T36">praticare politiche non ambientaliste</text:span> o quanto meno è strano che si addolciscano di fronte ai disastri ambientali.</text:p>
        <text:p text:style-name="P18"><text:soft-page-break/>Il caso più emblematico di perdita di credibilità dell’immagine 'ambientalista' di Legambiente è la sua posizione sugli inceneritori di rifiuti, chiamati anche da loro <text:span text:style-name="T36">"termovalizzatori"</text:span>. Furono i Verdi e Legambiente a sponsorizzare l’inceneritore di Brescia come modello "ambientalista".</text:p>
        <text:p text:style-name="P18">Quest’ultima scivolata dell’attuale presidente, Vittorio Cogliati Dezza, circa il giudizio del mandato di Guido Bertolaso non lascia perplesse le persone correttamente informate sul significato del termine 'ecologia'. Infatti invito i soci di Legambiente a ricercare e studiare il significato di termini semplici come: inquinamento, biologia, ecologia e diritto ambientale per comprendere come valutare l’operato di qualsiasi cittadino in relazione all’ambiente.</text:p>
        <text:p text:style-name="P18">È probabile che si arrivi a capire che non c’è bisogno di indossare una maglia verde per vivere in armonia con la natura ma cambiare atteggiamento, e dotarsi di una formazione permaculturale (chissà se gli élitari conoscono questa parola).</text:p>
        <text:p text:style-name="P23">Giuseppe Carpentieri</text:p>
        <text:p text:style-name="P23">http://www.ilcambiamento.it/spazio_opinioni/dimissioni_bertolaso_contraddizioni_legambiente.html</text:p>
      </text:section>
      <text:p text:style-name="P8">Inceneritore  Asm-A2a </text:p>
      <text:p text:style-name="P20"><text:span text:style-name="T36">più grande e più “celebrato” d’Europa</text:span></text:p>
      <text:p text:style-name="P15"><text:span text:style-name="T95">D</text:span><text:span text:style-name="T96">a Trento a Firenze, a Palermo, l’Italia è percorsa, com’è noto,  dalla furia </text:span><text:span text:style-name="T97">bipartisan </text:span><text:span text:style-name="T96">della lobby dell’incenerimento dei </text:span><text:a xlink:type="simple" xlink:href="http://www.ambientebrescia.it/rifiuti.html"><text:span text:style-name="T96">rifiuti</text:span></text:a><text:span text:style-name="T96">. E Brescia, con il più grande inceneritore d’Europa, da 800mila tonnellate,  in funzione da oltre 8 anni, è portata in ogni contrada come esempio illustre da imitare. </text:span></text:p>
      <text:p text:style-name="P15"><text:span text:style-name="T96">Chi percorre l’autostrada Milano - Venezia non può non osservare con stupore questa sorta di cattedrale postmoderna con un’altissima torre quadrata svettante, di un azzurro tenue che diventa più intenso verso l’alto fino a confondersi con il cielo: è la rappresentazione fisica del camuffamento di un impianto di incenerimento dei rifiuti con una facciata pulita, coerente con il nome che è stato imposto all’impianto, tuttora copyright esclusivo di Asm, “termoutilizzatore”.  Ma il viaggiatore intelligente e critico si chiede anche come sia stato possibile costruire un simile megaimpianto all’interno di una città, che, per la sua antica storia industriale, si può immaginare non proprio indenne da inquinamento. In verità Brescia, per aver ospitato accanto al centro storico per un secolo l’industria chimica </text:span><text:a xlink:type="simple" xlink:href="http://www.ambientebrescia.it/Caffaro.html"><text:span text:style-name="T96">Caffaro</text:span></text:a><text:span text:style-name="T96">, l’unica produttrice in Italia di PCB, è la città al mondo con la più grave contaminazione da diossine e da PCB nei suoli e nel sangue dei cittadini. Ed è anche la città con livelli di PM10 e PM2,5 più elevati della Lombardia, perfino della stessa Milano, e quindi, si può dire, d’Europa. Mille ragioni dunque perché a Brescia si evitasse la costruzione di un impianto a così forte impatto ambientale. Così invece non è stato, e sarebbe alquanto lungo spiegare perché (Chi fosse interessato ad approfondire il tema veda: Marino Ruzzenenti, </text:span><text:span text:style-name="T97">L'Italia sotto i rifiuti, </text:span><text:span text:style-name="T96">Jaca Book, Milano 2004. </text:span><text:a xlink:type="simple" xlink:href="http://www.ambientebrescia.it/ItaliaRifiuti.pdf"><text:span text:style-name="T96">ItaliaRifiuti.pdf</text:span></text:a><text:span text:style-name="T96">). Sta di fatto che Asm, l’azienda dei servizi ex municipalizzata proprietaria dell’impianto, seppe coinvolgere fin dalla progettazione una parte importante dell’ambientalismo, l’immancabile Legambiente, con cui strinse un “patto ambientalista”: l’inceneritore avrebbe bruciato 266.000 tonnellate di rifiuti perché il resto, la parte più rilevante, sarebbe andata alla raccolta differenziata: il cosiddetto doppio binario del “sistema integrato”, coniato da Paolo degli Espinosa. Sennonché, quando l’impianto entrò in funzione con le due linee previste, si scoprì che le tonnellate incenerite erano circa il doppio, 500.000: siamo in Italia, “cosa fatto capo ha”, Legambiente non si disperò,</text:span><text:span text:style-name="T89"> </text:span><text:span text:style-name="T96">né si dispera,  per il “patto ambientalista” stracciato, e, nonostante Asm gonfiasse oltre misura la produzione di rifiuti  in provincia di Brescia con l’assimilazione spinta, già per quelle due linee i rifiuti urbani autoctoni non erano sufficienti, per cui se ne doveva importare una parte da fuori provincia per alimentare l’inceneritore. </text:span></text:p>
      <text:p text:style-name="P15"><text:a xlink:type="simple" xlink:href="http://www.ambientebrescia.it/inceneritoreAsm.html"><text:span text:style-name="T96">http://www.ambientebrescia.it/inceneritoreAsm.html</text:span></text:a></text:p>
      <text:p text:style-name="P18"><text:span text:style-name="T90"/></text:p>
      <text:p text:style-name="P44"><text:span text:style-name="T90">L'ultima perla che mostra la loro esplicita avversione rispetto al fenomeno dei comitati territoriali è </text:span><text:soft-page-break/><text:span text:style-name="T90">la loro partecipazione al nimby forum, strumento governativo (finanziato da i maggiori ministeri) per studiare e combattere qualunque movimento ambientalista che non faccia direttamente capo a Legambiente stessa.</text:span></text:p>
      <text:p text:style-name="P43"><text:a xlink:type="simple" xlink:href="http://www.nimbyforum.it/" office:target-frame-name="_blank" xlink:show="new"><text:span text:style-name="T94">http://www.nimbyforum.it/</text:span></text:a></text:p>
      <text:p text:style-name="P46">Nella sezione comitato scientifico infatti si legge il nome di Vittorio Cogliati Dezza, Presidente di Legambiente.</text:p>
      <text:p text:style-name="P18"><text:span text:style-name="T90"/></text:p>
      <text:h text:style-name="P47" text:outline-level="3"><text:span text:style-name="T90">L'AMBIENTALISMO DEL FARE </text:span></text:h>
      <text:section text:style-name="Sect1" text:name="post-body-1068102654338637718">
        <text:p text:style-name="P17"><text:span text:style-name="Emphasis"><text:span text:style-name="T94">Marco Cedolin</text:span></text:span><text:span text:style-name="T94"><text:line-break/><text:line-break/></text:span><text:span text:style-name="Emphasis"><text:span text:style-name="T94">Tratto dal libro "Proposta di un programma politico per la decrescita" Autori Vari - Editori Riuniti - Roma 2008</text:span></text:span><text:span text:style-name="T94"> </text:span><text:span text:style-name="Emphasis"><text:span text:style-name="T94">a breve in libreria.</text:span></text:span><text:span text:style-name="T94"><text:line-break/><text:line-break/></text:span><text:span text:style-name="Emphasis"><text:span text:style-name="T94">La necessità di salvaguardare l’ambiente si sta facendo sempre più pressante, dopo che i risultati emersi dall’ultimo rapporto IPCC hanno messo in luce il preoccupante stato in cui versa l’ecosistema terra e le drammatiche prospettive derivanti dai cambiamenti climatici innescati dal riscaldamento del pianeta.. La quasi totalità del mondo scientifico è ormai concorde nel definire molto grave la situazione, identificando nell’inquinamento ingenerato dall’attività umana la causa principale del problema. Nel corso della recente Conferenza Nazionale sui cambiamenti climatici tenutasi a Roma lo scorso 12 settembre, il Ministro dell’Ambiente Pecoraro Scanio ha evidenziato come la situazione del nostro paese si manifesti ancora più allarmante, in quanto l’aumento di temperatura in Italia è stato di 4 volte superiore alla media mondiale.<text:line-break/>Posti di fronte all’estrema serietà delle argomentazioni, fino ad oggi liquidate come fantasie degli ecologisti, i poteri politici, economici ed industriali si sono affrettati a colorare di “verde” il proprio pensiero, continuando ad affermare che occorre creare più crescita e sviluppo, ma aggiungendo che anche l’ambiente e l’ecologia devono crescere e svilupparsi di pari passo con l’economia. Dinanzi ad un cortocircuito logico di questa portata, chiaramente indicativo dell’assoluta mancanza di sensibilità ambientale da parte della classe dirigente del paese che si rivela totalmente incapace di comprendere la realtà, non resta che volgere lo sguardo in direzione delle associazioni ambientaliste che in un momento di emergenza come questo dovrebbero farsi carico di sensibilizzare l’opinione pubblica, proponendosi come elemento di rottura nei confronti di un modello di sviluppo che sembra avere imboccato drammaticamente una via senza uscita.<text:line-break/><text:line-break/>Legambiente è la più grande associazione ambientalista italiana, essendo diventata in oltre 25 anni di vita un vero e proprio colosso, forte di 20 comitati regionali, 1000 circoli locali e oltre 115.000 fra soci e sostenitori. Nata sul finire degli anni 70 sotto la guida di Chicco Testa ed Ermete Realacci, Legambiente rappresenta nell’immaginario collettivo degli italiani un punto fermo nel mondo dell’ambientalismo, più di quanto non accada per le altre associazioni ecologiste che si presentano strutturalmente meno organizzate e non possono vantare una presenza altrettanto capillare sul territorio ed uguale gradimento da parte delle istituzioni politiche. Poco importa che Chicco Testa sia diventato in seguito Presidente dell’Enel, per poi approdare alla Carlyle Europa e si manifesti oggi convinto sostenitore dell’energia nucleare, tanto da affermare in un’intervista del 2005 resa a Sergio Rizzo del Corriere della Sera che “Oggi un mondo senza energia nucleare è impensabile”. Oppure accolga con favore le colture OGM dichiarando dalle colonne dello stesso Corriere della Sera “Basta pregiudizi, il progresso non è nemico. Penso ai prodotti vegetali che possono venire utilizzati per i biofuel, i carburanti puliti. Colture che con gli OGM potrebbero rendere di più, evitando che la domanda crescente si trasformi in un aumento del prezzo, ad esempio della pasta o del mais”. Così come poco importa che Ermete Realacci attualmente sieda in Parlamento fra le fila di un partito come la Margherita che si manifesta fra i più attivi nello sponsorizzare la cementificazione del nostro paese.</text:span></text:span><text:span text:style-name="T94"><text:line-break/></text:span><text:soft-page-break/><text:span text:style-name="T94">Legambiente fin dall’inizio della sua attività ha sempre avuto una connotazione politica ben definita, restando nell’alveo dei partiti di sinistra, dai quali era nata come costola dell’Arci, ed ha portato avanti il proprio lavoro rifuggendo da qualsiasi logica di ecologismo estremo per privilegiare un atteggiamento di mediazione e collaborazione fattiva con le istituzioni. Questa scelta al prezzo di una ridotta incisività delle azioni in ambito di salvaguardia dell’ambiente, ha permesso all’Associazione di svilupparsi in maniera armonica con le istituzioni, arrivando a guadagnarsi una posizione d’interlocutore principe in materia ambientale presso la classe politica. Tale posizione ha conferito a Legambiente una popolarità senza eguali, facendo si che ogni sua iniziativa potesse venire presentata con un certo risalto mediatico ed accreditata tanto dalla “buona stampa” quanto dalle istituzioni come potenzialmente positiva e supportata da competenze scientifiche di ottimo livello.<text:line-break/>Larga parte dei vertici di Legambiente sono composti da persone con alle spalle una lunga carriera politica o politicamente impegnate in maniera attiva nella coalizione di centrosinistra attualmente al governo. Il Direttore Generale Francesco Ferrante è senatore della Margherita, così come parlamentare della stessa Margherita è il Presidente Onorario Ermete Realacci, il Presidente del comitato scientifico Massimo Scalia è stato parlamentare verde, il membro del comitato esecutivo Gianni Mattioli vanta un’esperienza più che decennale come parlamentare prima fra le fila dei Verdi e poi in quelle dell’Ulivo. Tutti costoro, insieme al Presidente di Legambiente Roberto Della Seta, hanno partecipato lo scorso settembre a Roma alla prima uscita ufficiale della lista “Con Veltroni Ambiente, Innovazione, Lavoro” deputata a sostenere la candidatura del sindaco di Roma alle primarie del futuro Partito Democratico, nelle cui fila evidentemente i vertici di Legambiente aspiravano a trovare una qualche collocazione. Veltroni non ha ovviamente tardato a ricambiare il favore e non appena eletto alla presidenza del PD ha pensato bene di promuovere Roberto Della Seta ed Ermete Realacci quali membri dell’esecutivo del nuovo partito, sancendo di fatto uno stretto sodalizio fra il maggiore partito della coalizione di governo e la più grande Associazione ambientalista italiana che da oggi sarà chiamata a rispondere prima di tutti a lui.<text:line-break/><text:line-break/>Questa contiguità fra i vertici di Legambiente ed i partiti politici crea per forza di cose un’ambiguità di fondo che si concreta nell’evidente incapacità dell’Associazione di portare avanti una politica di difesa dell’ambiente realmente libera ed indipendente, risultando condizionata tanto dalle appartenenze politiche quanto dagli intrecci con amministrazioni, municipalizzate, e multiutilities che gestiscono i sevizi sul territorio. Legambiente ha così scelto come propria bandiera gli ossimori dello sviluppo sostenibile e della crescita verde, tanto cari ai partiti politici di entrambe le coalizioni, senza mettere in dubbio i fondamenti del modello sviluppista, limitandosi a proporre una mediazione fra economia ed ambiente che non sarà assolutamente in grado di manifestarsi come una risposta concreta ai problemi ambientali presenti e futuri.<text:line-break/>Per rendersi conto del grado di sensibilità ecologica espresso dai vertici di Legambiente è sufficiente una lettura del quotidiano La Repubblica di sabato 20 ottobre 2007, dove accanto a un articolo di Enrico Franceschini sul villaggio inglese di Modbury, che si è fatto un nome con la scelta di bandire tutti i sacchetti di plastica sul suo territorio, sostituendoli con sportine di carta e cotone riutilizzabili, ne appariva un altro all’interno del quale Ermete Realacci illustrava l’approccio “italiano” allo stesso tipo di problema. Il Presidente onorario di Legambiente annunciava la prossima sostituzione dei sacchetti di plastica usa e getta con sacchetti di biopolimeri usa e getta, secondo il brevetto Novamont che con mezzo chilo di mais ed un chilo di olio di girasole produce 100 sacchetti biodegradabili. Una scelta di questo genere, nello spirito dell’articolo, dovrebbe coniugare ambiente ed economia, facendo felici anche gli agricoltori passati dal coltivare grano a coltivare “plastica”. Si stima infatti che per produrre le 300.000 tonnellate di bioplastiche che dovranno sostituire le equivalenti tonnellate di polietilene oggi usate per costruire 15 miliardi di sacchetti sarà sufficiente coltivare a mais e girasole 200.000 ettari di terreno.<text:line-break/>Mentre la scelta operata dal villaggio inglese ha una valenza ecologica, sostituendo la plastica usa e getta con fibre naturali riutilizzabili, quella sponsorizzata da Realacci ne è assolutamente priva, insistendo nel proporre buste di plastica usa e getta, con la sola differenza di utilizzare la bioplastica </text:span><text:soft-page-break/><text:span text:style-name="T94">in sostituzione di quella attualmente in uso. L’Onorevole Realacci evita inoltre accuratamente di rendere noto quanto combustibile fossile, quanta acqua, quanti fertilizzanti, quanti pesticidi sarebbero necessari per coltivare 200.000 ettari a mais e girasole, al fine di produrre 300.000 tonnellate di bio-plastiche usa e getta, così come evita di contabilizzare quanta anidride carbonica verrebbe rilasciata durante queste fasi di lavorazione e in quelle necessarie per passare dal mais al polimero finito. Benvenuti nel regno dell’ambientalismo del SI, vera bandiera del nuovo Partito Democratico, tanto vicino all’economia quanto distante da ogni pratica realmente ecologica.Le “campagne” portate avanti da Legambiente nel corso degli anni hanno contribuito a sensibilizzare un gran numero di cittadini nei confronti delle problematiche ambientali, facendo crescere sempre più il numero dei soci, dei sostenitori e di tutti coloro che finanziano l’Associazione o semplicemente si adoperano gratuitamente per sostenerne l’operato. Seppure in possesso di una valenza positiva le campagne di Legambiente presentano però anche delle componenti discutibili che hanno come conseguenza la collocazione dell’Associazione in una posizione di privilegio dall’alto della quale dispensare bollini di merito o demerito ed il coinvolgimento di un enorme numero di cittadini, disposti a spendersi per la tutela dell’ambiente, in battaglie di retroguardia, mediaticamente premianti ma prive d’incisività, a tutto detrimento della possibilità che costoro possano intraprendere iniziative e lotte realmente incisive che risulterebbero oltremodo scomode, intralciando le politiche di crescita e sviluppo tanto care ai grandi poteri. Non a caso le campagne di Legambiente vengono spesso portate avanti in collaborazione con regioni, province, comuni ed enti pubblici e privati, la maggior parte dei quali risultano fra i principali attori della sistematica opera di distruzione, avvelenamento e cementificazione dei territori e dell’ambiente.<text:line-break/><text:line-break/>La campagna “Goletta Verde”, realizzata da Legambiente compiendo il periplo della penisola italiana e analizzando circa 500 campioni di acqua marina al fine di stabilire lo stato di salute del nostro mare, somiglia sempre di più ad una trasposizione in chiave balneare della guida enogastronomica del “Gambero Rosso” con cui premiare o castigare le località balneari in funzione dei dati riscontrati attraverso l’analisi delle loro acque. I risultati della campagna vengono ogni anno diffusi da giornali e TV con tale risalto da far si che una “vela” in più o in meno sul catalogo possano costituire motivo d’incremento o perdita di fatturato per migliaia di attività turistiche che si trovano in questo modo a dipendere da Legambiente per quanto concerne i propri risultati economici. La campagna del 2007 è stata condotta per mezzo di 3 imbarcazioni che hanno fatto tappa in oltre 60 porti ed è stata realizzata con il contributo di Vodafone Italia e Italgest Mare e con la collaborazione del Ministero dell’Ambiente, campionando 443 punti, l’87,6% dei quali, contro l’87,3% dell’anno passato, sono risultati perfettamente puliti. Le conclusioni delle analisi di Legambiente indurrebbero perciò il cittadino a ritenere il mare italiano idoneo alla balneazione, pur con l’eccezione di alcune situazioni specifiche, indotte (come documentato nell’analisi) dalla cattiva gestione dei sistemi di depurazione da parte di alcune amministrazioni comunali inadempienti. L’analisi constata sostanzialmente un costante anche se lento miglioramento delle acque di balneazione, frutto di una maggiore attenzione da parte delle amministrazioni nei confronti della qualità del mare, attenzione che ovviamente proprio campagne come Goletta verde avrebbero contribuito nel tempo ad incrementare. Il cittadino impegnato a nuotare allegramente in quelle acque definite “perfettamente pulite” da Legambiente che ha rigorosamente eseguito su di esse le analisi previste dalla legge, dovrebbe essere però informato del fatto che i controlli in oggetto sono esclusivamente di tipo microbiologico e non prendono in considerazione l’inquinamento di tipo chimico. Quelle stesse acque definite “perfettamente pulite”, in quanto prive di agenti patogeni nel momento dell’analisi, potrebbero pertanto rivelarsi inquinate anche pesantemente da sostante chimiche e metalli pesanti, che pur non creando alcun problema di salute immediato all’allegro nuotatore, entreranno nella catena alimentare attraverso il pescato, con il rischio di determinare patologie ben più gravi di quelle indotte dall’inquinamento batterico. Solamente un serio piano di monitoraggi scientifici sistematici e non sporadici, che prendano in considerazione tanto l’inquinamento microbiologico quanto quello chimico, sarebbe in grado di definire la reale situazione di salute del nostro mare che con tutta probabilità si rivelerebbe ben peggiore di quella </text:span><text:soft-page-break/><text:span text:style-name="T94">tratteggiata dalla Goletta Verde. Questo compito naturalmente spetta al Ministero dell’Ambiente e non alle associazioni ambientaliste che però fra una bandierina e l’altra dovrebbero sentirsi in dovere di sollecitarne l’attuazione, anziché limitarsi a premiare annualmente i comuni più virtuosi, raccogliendo montagne di visibilità in TV e sui giornali.<text:line-break/><text:line-break/>La campagna “Treno Verde” condotta dal 1988 da Legambiente insieme alle Ferrovie dello Stato viene realizzata per mezzo di un convoglio ferroviario che sosta in alcune città italiane, raccogliendo a bordo visitatori e scolaresche e monitorando l’inquinamento dell’aria e quello acustico, con lo scopo di sensibilizzare l’opinione pubblica sui temi della qualità urbana e dello sviluppo sostenibile. Le misurazioni analizzano inquinanti di varia natura ma si limitano a monitorare la presenza delle polveri sottili PM 10 (come prescritto dalla legge) senza prendere in considerazione le nanopolveri, PM 2,5 e PM 0,1 che le più recenti ricerche scientifiche hanno dimostrato essere gli agenti a più alta patogenicità.<text:line-break/>L’informazione diffusa attraverso l’iniziativa non sempre è corretta e in alcuni casi si mostra superficiale e fuorviante. Nell’opuscolo dedicato alla campagna del 2007 sotto la voce “Il gruppo FS per l’ambiente” è scritto testualmente che “La ferrovia, rispetto alla strada, consente di risparmiare energia, ha un minore impatto ambientale e consuma meno territorio, un quinto rispetto alle autostrade a parità di capacità di trasporto. Le emissioni di anidride carbonica che soffocano le città e contaminano le valli, sono inferiori a quelle dell’aereo e dell’auto, rispettivamente di 7,5 e 4,5 volte. Il trasporto combinato (treno + auto) delle merci comporta emissioni e consumi 4 volte minori rispetto a quello su gomma”. Questi dati verranno ovviamente assimilati come attendibili dal cittadino, in quanto garantiti dalla maggiore Associazione ambientalista italiana, ma si manifestano assolutamente privi di significato, poiché operano dei confronti senza specificare quali siano i termini degli stessi. Quali ferrovie e quali strade si prendono in considerazione quando si afferma che “la ferrovia, rispetto alla strada, consente di risparmiare energia, ha un minore impatto ambientale e consuma meno territorio”? Un treno normale consuma sicuramente meno energia di un TIR, così come una normale linea ferroviaria ha minori impatti ambientali rispetto ad un’autostrada. Un treno ad alta velocità/capacità, al contrario consuma ed inquina maggiormente se confrontato con un TIR euro5 e perfino con l’automobile, ed una linea ferroviaria per l’alta velocità/capacità ha impatti ambientali superiori a quelli di un’autostrada. Ne consegue che il trasporto di merci e persone tramite ferrovia si manifesta vantaggioso dal punto di vista energetico ed ambientale, rispetto a quello su gomma, solo sulle linee ferroviarie tradizionali, mentre la situazione si ribalta quando si fa riferimento alle nuove tratte TAV, nella costruzione delle quali le Ferrovie di Stato stanno operando investimenti faraonici senza nessuna prospettiva di miglioramento ambientale. Il cittadino che legge l’opuscolo della campagna Treno Verde 2007 sarà invece indotto in maniera fraudolenta a credere che il trasporto di merci e persone tramite ferrovia sia sempre ecologicamente vantaggioso rispetto a quello su gomma, mentre non è così.<text:line-break/>Sempre nell’opuscolo si può leggere che “Anche nelle grandi opere realizzate dalle FS, l’attenzione ai fattori ambientali è diventata ormai una costante. Basti pensare che per quanto riguarda l’inserimento sul territorio delle infrastrutture per l’alta velocità/capacità l’impegno di spesa del gruppo per salvaguardare l’ambiente è tra il 15 ed il 20% dell’investimento totale”. In questo caso si tratta di un’informazione assolutamente falsa, in quanto a prescindere da quale sia l’entità della spesa di FS per tentare di salvaguardare l’ambiente nell’ambito del progetto TAV/TAC, quello stesso ambiente non è stato per nulla salvaguardato. Al contrario le infrastrutture per l’alta velocità/capacità hanno deturpato in profondità l’ambiente, creando una sorta di “muraglia cinese” di calcestruzzo che taglia in due la pianura padana fra Torino e Milano e poi ancora giù fino a Bologna. Così come la costruzione di quelle stesse infrastrutture ferroviarie ha pesantemente devastato il territorio del Mugello, creando tutta una serie di danni irreversibili riguardo ai quali è tuttora in corso un processo presso il Tribunale di Firenze, che vede imputato il consorzio Cavet che ha realizzato l’opera.<text:line-break/>Lo stretto rapporto di collaborazione di Legambiente con le Ferrovie di Stato, che stanno portando avanti una grande opera dagli impatti ambientali devastanti, come il progetto alta velocità/capacità </text:span><text:soft-page-break/><text:span text:style-name="T94">italiano, può essere comprensibile se visto nell’ottica delle campagne per la mobilità sostenibile tanto care alla onlus del cigno. E’ al contrario assolutamente incomprensibile che un’associazione ambientalista diffonda nell’ambito di una propria iniziativa, informazioni imprecise e fuorvianti, aventi in parte per oggetto una grande infrastruttura, al solo scopo di compiacere il proprio partner commerciale che sta costruendo quella infrastruttura in totale spregio dell’ambiente.<text:line-break/><text:line-break/>La campagna “Mal’Aria” organizzata ogni anno da Legambiente nel periodo compreso fra metà novembre e la fine di gennaio, si propone di sensibilizzare i cittadini riguardo alle proposte politiche per una mobilità sostenibile, oltre a monitorare il livello d’inquinamento delle città. Nell’ambito dell’iniziativa i cittadini vengono invitati ad esporre delle lenzuola bianche acchiappasmog (recanti l’immancabile logo del cigno) al fine di constatarne il progressivo annerimento a testimonianza di quanto sia elevata la presenza di smog. L’iniziativa mette in evidenza il pessimo stato dell’aria delle nostre città, ma tende a focalizzare l’attenzione del cittadino quasi esclusivamente in direzione del traffico automobilistico privato e del riscaldamento delle abitazioni, senza dare risalto alle altre fonti d’inquinamento atmosferico quali fabbriche, inceneritori, centrali termoelettriche ecc. I rimedi proposti sono gli stessi che le amministrazioni delle grandi città stanno cercando di attuare da alcuni anni con scarsi risultati e gravano quasi esclusivamente sulle spalle dei cittadini. Si tratta dei dettami della mobilità sostenibile, consistenti nell’invito a privilegiare l’uso dei mezzi pubblici, di ricorrere al car sharing e al car pooling, di acquistare un’auto nuova euro 4 (per la felicità dei grandi costruttori automobilistici) e dell’auspicio che i comuni ricorrano a sistemi di tassazione degli automobilisti che intendono fare ingresso nelle città ed applichino sistemi di tariffazione maggiorata per il posteggio nelle zone centrali. Il possesso di un’auto con molti anni di vita, e pertanto giudicata maggiormente inquinante, viene stigmatizzato come una colpa grave, mentre ai nuovi filtri antiparticolato euro4 viene attribuita una valenza taumaturgica che in realtà è valida solamente dal punto di vista legislativo e non certo da quello sanitario. Non una sola parola viene spesa per ventilare la necessità di una riorganizzazione del mondo del lavoro che riesca ad invertire il continuo aumento delle distanze che i cittadini devono coprire per recarsi a lavorare, nessun accenno all’opportunità di decentrare il posizionamento degli uffici, nessun riferimento alla necessità di ricorrere in maniera seria e sistematica al telelavoro, nessun progetto volto a ridurre “l’obbligo” cui sono soggetti molti cittadini di recarsi quotidianamente nella parte più inquinata delle città. In piena sintonia con lo spirito dell’iniziativa, la campagna Mal’Aria 2007 di Legambiente è stata sostenuta dall’Associazione AIFP (Associazione Italiana Filtri Particolato) i cui aderenti sono Pirelli Ambiente Eco Technology, Dinex Italia e Ofira Italiana, grandi industrie private che costruiscono il proprio profitto producendo quei filtri antiparticolato per automezzi accreditati nella campagna come miracolosi, nonostante si limitino a trasformare le polveri sottili PM10 (le uniche prese in considerazione dalla legge) in nanopolveri di minore dimensione, molto più pericolose per la salute umana ma totalmente ignorate dalla legislazione ed evidentemente anche dai rilevamenti di Legambiente.<text:line-break/><text:line-break/>Se le campagne portate avanti da Legambiente lasciano spazio a molte perplessità, legate alla reale volontà d’incidere nei problemi ed alla natura spesso ambigua dei partner scelti per sostenerle è però affrontando il tema dell’energia e delle grandi opere che l’Associazione mostra i suoi veri limiti, dimostrandosi incapace di operare una scelta netta fra gli interessi dell’ambiente e quelli dei partiti politici e dell’imprenditoria privata a fianco dei quali opera con estrema contiguità.<text:line-break/>In ambito energetico le posizioni di Legambiente si accompagnano troppo spesso a collaborazioni disinvolte con aziende private che operano nel settore. Il caso forse più eclatante è rappresentato dalla partecipazione dell’Associazione come socio con il 10% in una società del gruppo Sorgenia, la Eligent, dedicata allo sviluppo di soluzioni per l’efficienza energetica. Il pacchetto di maggioranza del gruppo Sorgenia, appartiene al gruppo CIR di De Benedetti, che possiede anche la maggioranza del gruppo L’Espresso (Repubblica) di Sogefi s.p.a. impegnata nella produzione di componenti per autoveicoli e di Tirreno Power, società proprietaria della centrale a carbone di Vado Ligure e della centrale turbogas di Civitavecchia. Il gruppo Sorgenia è uno dei primi 5 operatori nazionali in </text:span><text:soft-page-break/><text:span text:style-name="T94">campo energetico, ha costruito e possiede la centrale turbogas di Termoli della potenza di 770 MW, è attualmente impegnato a Modugno, nei pressi di Bari, nella costruzione di una centrale turbogas da 720 MW ed ha già ottenuto le autorizzazioni per la costruzione di 2 nuove centrali turbogas ad Aprilia e Turano-Bertonico nei pressi di Lodi. In ognuno di questi luoghi sono nati comitati spontanei di cittadini che si battono contro la realizzazione di opere di questo genere, devastanti tanto per l’ambiente quanto per la salute degli abitanti. A Modugno il Comitato Cittadino Pro Ambiente ha già raccolto oltre 15.000 firme e organizzato più di una manifestazione di protesta. La centrale di Modugno consumerà 1miliardo di metri cubi l’anno di metano ed emetterà nell’atmosfera attraverso due camini 3,9 milioni di metri cubi l’ora di gas da combustione alla temperatura minima di 85 gradi. Le ricadute inquinanti interesseranno un’area di 20 km di raggio e saranno composte da 1.500.000 tonnellate/anno di CO2, 1.500 tonnellate anno di ossido di azoto, 290 tonnellate/anno di polveri e nanopolveri, 200 tonnellate/anno di metano incombusto (gas serra 21 volte più potente della CO2) 90 tonnellate/anno di ammoniaca e 47 tonnellate/anno di idrocarburi estremamente cancerogeni.<text:line-break/>Non si può evitare di restare basiti constatando che la maggiore Associazione ambientalista italiana partecipa in qualità di socio ad un’impresa impegnata nel costruire “mostri” di questo genere, assolutamente incompatibili con qualsiasi proposito di salvaguardia dell’ambiente e della salute.<text:line-break/><text:line-break/>Anche di fronte ad alcune grandi opere ambientalmente devastanti, la cui costruzione è avversata con fermezza da comitati di cittadini, esperti ed associazioni ambientaliste, i vertici di Legambiente hanno spesso assunto posizioni incompatibili con lo status di onlus ecologista che dovrebbe contraddistinguerli, manifestandosi il più delle volte in profonda distonia con il pensiero degli stessi circoli locali dell’Associazione.<text:line-break/>Il progetto del TAV/TAC italiano si sta rivelando una delle più grandi truffe che siano mai state messe in atto in Italia, manifestandosi come una vera fucina di corruzione, infiltrazioni mafiose e cattiva gestione del denaro pubblico, come ampiamente documentato da ottime pubblicazioni editoriali, fra le quali spicca senza dubbio il libro “Corruzione ad alta velocità” di Ferdinando Imposimato. Le nuove linee per i treni ad alta velocità/capacità comportano costi economici ed ambientali enormi, superiori a quelli di qualunque altra infrastruttura trasportistica, senza essere in grado di rispondere a nessuna delle esigenze dei viaggiatori (la stragrande maggioranza dei quali pendolari) che utilizzano il servizio ferroviario e delle aziende che hanno interesse a movimentare le proprie merci tramite ferrovia. I nuovi treni ad alta velocità determineranno impatti ambientali e consumi energetici superiori a quelli del trasporto di merci e persone su gomma, come dimostrato dallo studio del Dottor Mirco Federici dell’Università di Siena, senza riuscire ad ottenere alcun risultato in termini di redistribuzione modale del traffico merci.<text:line-break/>Il Presidente di Legambiente Roberto Della Seta il 16 novembre 2005 interveniva su un palco in Val di Susa davanti a decine di migliaia di persone, affermando la propria contrarietà al progetto TAV Torino – Lione, portato avanti con l’uso della forza dal Governo Berlusconi. Lo stesso Presidente di Legambiente Roberto Della Seta lo scorso 19 marzo 2007, a Bari per la presentazione della campagna “Treno Verde” annunciava in conferenza stampa la costituzione di un Comitato SI TAV per la tratta Napoli – Bari in collaborazione con Confindustria, le Ferrovie di Stato e la Regione Puglia. Scopo del comitato quello di sensibilizzare il Governo Prodi riguardo all’opportunità di costruire in tempi brevi l’infrastruttura per i treni ad alta velocità/capacità. Il Direttore Generale di Legambiente Francesco Ferrante si è espresso più volte in maniera favorevole rispetto al progetto TAV del Brennero, con relativo tunnel BBT, pur ostinandosi nel definirlo un “quadruplicamento”, motivando questa posizione con la necessità di un presunto riequilibrio modale, nonostante lo studio della società svizzera Progtrans, commissionato dalla BBT GEIGE abbia già dimostrato che il tunnel di base (del costo previsto di 5 miliardi di euro) ed i 180 km di linea TAV di accesso al BBT (del costo previsto di 20 miliardi di euro) sposterebbero su rotaia solamente 33 TIR/giorno su 6.516, cioè lo 0,5%. Ermete Realacci lo scorso giugno 2007, ospite di un convegno a Bolzano ha affermato “Inceneritore e tunnel del Brennero? Facciamoli, i problemi sono altri”.<text:line-break/>I problemi di Ferrante e Realacci sono sicuramente altri, riconducibili alla buona riuscita del </text:span><text:soft-page-break/><text:span text:style-name="T94">neonato Partito Democratico, con buona pace dei 115.000 soci e sostenitori di Legambiente che gratuitamente dedicano il loro tempo ed i loro sforzi all’associazione, nella speranza di contribuire a preservare lo stato di salute dell’ambiente e non certo quello del nuovo PD.<text:line-break/>La maggiore Associazione ambientalista italiana posta di fronte ad una grande opera costosissima, energivora e devastante come il TAV/TAC, avversata da oltre un centinaio di Comitati spontanei di cittadini in tutta Italia, evita qualsiasi opposizione, probabilmente per compiacere un partner commerciale di tante sue campagne (dal Treno Verde al Turismo Sostenibile) quale le Ferrovie dello Stato. Al contrario afferma essere sua intenzione quella di valutare l’opportunità di ogni tratta, caso per caso senza alcuna pregiudiziale ideologica. E’ un po’ come se la maggiore associazione di protezione degli animali affermasse di non essere ideologicamente contraria all’uccisione dei camosci, riservandosi il diritto di decidere dove concordare con gli abbattimenti e dove invece eventualmente opporsi.<text:line-break/><text:line-break/>I nuovi megainceneritori, impropriamente definiti termovalorizzatori nel tentativo di attribuire loro una dimensione positiva che non posseggono, rappresentano in assoluto il peggiore metodo di smaltimento dei rifiuti, peggiorativo perfino rispetto al conferimento del pattume in discarica, come sottolineato anche nel rapporto dell’Associazione Medici per l’Ambiente Isde Italia. Questo poiché la combustione trasforma anche i rifiuti relativamente innocui quali imballaggi e scarti di cibo, in composti tossici e pericolosi sotto forma di emissioni gassose, nanopolveri, ceneri volatili e ceneri residue. Il Dott. Stefano Montanari, Direttore scientifico del laboratorio di nanodiagnostica di Modena, mette in evidenza come da una tonnellata di rifiuti bruciata si ricavi una tonnellata di fumi, da 280 a 300 kg di ceneri solide, che andranno stoccate all’interno di discariche per rifiuti speciali, 30 kg di ceneri volanti (la cui tossicità è enorme) 650 kg di acqua sporca da depurare e 25 kg di gesso inquinato utilizzato per l’abbattimento dei fumi. Il che significa il doppio di quanto si è inteso smaltire, con l’aggravante di avere trasformato il tutto in un prodotto altamente patogenico. Oltre a dimostrarsi una calamità dal punto di vista ambientale e sanitario, come tanti studi stanno a dimostrare, i megainceneritori si rivelano fallimentari anche sotto l’aspetto economico, al punto che se non usufruissero in maniera fraudolenta degli incentivi statali (sotto le mentite spoglie di fonti energetiche rinnovabili) la loro esistenza non avrebbe economicamente alcun senso. Essi inoltre necessitano di grandi quantità di rifiuti dall’alto potere calorifico, quali plastica, carta e cartone, necessari per mantenere l’elevata temperatura di esercizio, sottraendoli al riciclo e contribuendo a ridurre i volumi della raccolta differenziata.<text:line-break/>I megainceneritori rappresentano dunque una vera calamità per l’ambiente, ma anche nei loro confronti la maggiore Associazione ambientalista italiana non è in grado di esprimere una posizione di contrasto. Il Presidente di Legambiente Roberto Della Seta afferma che “Rispetto alle forme illegali e criminali di smaltimento dei rifiuti, un inceneritore pubblico controllato rappresenta comunque un progresso”. Come se qualcuno cercasse di giustificare un pestaggio a sangue, affermando che è un male minore rispetto all’omicidio. Sempre Della Seta aggiunge “Noi rifiutiamo 1'incenerimento dei rifiuti tal quali e consideriamo accettabile la termovalorizzazione solo se a bruciare è una frazione marginale, residua, sécca e non pericolosa di rifiuti; ma ci pare un assioma indimostrato (e indimostrabile) quello per cui l'incenerimento sarebbe il fondamentale e principale ostacolo alla differenziazione e al riciclaggio”. A perfetta dimostrazione dell’assioma che secondo le parole di Della Seta risulterebbe indimostrabile occorre constatare come in tutte le città nelle quali sono stati costruiti impianti d’incenerimento dei rifiuti la percentuale di raccolta differenziata è estremamente bassa. A Brescia dove è da tempo attivo il megainceneritore della ASM, per citare un caso su tutti, la raccolta differenziata risulta ufficialmente ferma al 40% e si tratta di un dato gonfiato artificialmente assimilando in maniera impropria ai rifiuti urbani prodotti dalle famiglie anche quelli speciali provenienti dalle attività economiche, mentre l’entità reale della raccolta differenziata in città si rivela ancora più contenuta. <text:line-break/>Davis Casetta del Direttivo di Legambiente Padova, in un articolo avente per oggetto il potenziamento dell’inceneritore cittadino afferma che “Alcuni inceneritori si possono fare, ma solo all’interno di una collocazione corretta nel ciclo integrato dei rifiuti. Inoltre gli impianti di </text:span><text:soft-page-break/><text:span text:style-name="T94">termovalorizzazione devono ovviamente dare il massimo di garanzie per le popolazioni e devono sorgere nei siti idonei”. La Segreteria di Legambiente Parma in un documento nel quale chiarisce la propria posizione sulla questione rifiuti afferma che la costruzione del “Forno inceneritore potrà esse vista come ulteriore possibilità di corretta gestione del problema rifiuti solo in un contesto generale che preveda aspetti positivi quali la gestione integrata basata su criteri di innovazione del ciclo, raggiungimento di elevate performance ambientali, personalizzazione dei servizi ed altre azioni che vadano nella direzione di aumentare la raccolta differenziata e ridurre i rifiuti”. Lo scorso mese di ottobre nel comune emiliano di Colorno, in occasione della domenica ambientalista, Legambiente distribuiva opuscoli aventi per oggetto la gestione dei rifiuti recanti il logo di ENIA (multiutility che gestisce inceneritori e discariche) all’interno dei quali si vantavano i meriti del nuovo “termovalorizzatore”.<text:line-break/>Legambiente si è sempre espressa positivamente riguardo al megainceneritore dell’ASM di Brescia, condividendo il progetto fin dal momento della sua creazione, arrivando perfino ad offrire in qualità di Presidente del Comitato tecnico – scientifico che ha elaborato il progetto, il proprio membro del Comitato Scientifico ing. Paolo Degli Espinosa.<text:line-break/>A Terni dove sono già attivi 2 inceneritori, il consiglio Comunale ha approvato l’apertura di un terzo camino d’incenerimento, con il voto favorevole dei 2 consiglieri appartenenti a Legambiente, senza neanche avviare preventivamente un dibattito con la cittadinanza.<text:line-break/>In provincia di Grosseto Legambiente è favorevole alla costruzione dell’impianto di CDR delle Strillaie (che copre una superficie di 55.000 metri quadrati, pari ad 8 campi da calcio, ed ha un’altezza di 13 metri, come un palazzo di 4 piani) nell’ambito del quale le comunità consorziate hanno sottoscritto un contratto capestro che le costringerà a conferire quantità sempre crescenti di rifiuti indifferenziati. Così come l’Associazione guarda con favore all’inceneritore di Scarlino che sarà destinato a bruciare il CDR prodotto nell’impianto delle Strillaie.<text:line-break/>In altre realtà alcuni circoli locali di Legambiente sono invece attivamente impegnati contro l’incenerimento. Questa profonda ambiguità, indotta dalla volontà di coniugare ambiente e mercato, mantenendo gli stretti rapporti di “amicizia” e collaborazione che l’Associazione vanta con multiutility e municipalizzate in prima fila nella costruzione degli inceneritori, come Hera ed ASM, non fa sicuramente bene all’ambiente e contribuisce a confondere le idee dei cittadini che vengono esortati a difenderne l’integrità a corrente alternata, secondo un disegno dettato esclusivamente dalle opportunità politiche.<text:line-break/><text:line-break/>I rigassificatori sono degli impianti che consentono l’importazione di gas allo stato liquido, attraverso le navi gasiere, costituendo in questo modo un’alternativa al gas importato tramite i gasdotti. Si tratta di impianti che determinano un grande impatto ambientale e costituiscono un enorme potenziale di pericolo per le popolazioni in caso d’incidente. Le motivazioni della loro costruzione possono essere lette esclusivamente alla luce dell’ambizione da parte dei gestori di energia di trasformare il nostro paese in una sorta di hub energetico che consenta l’esportazione del gas verso il resto d’Europa, piuttosto che non nella velleità di fare fronte ad un continuo aumento dei consumi interni di energia nei prossimi anni. L’Italia ha infatti in previsione di realizzare 13 rigassificatori nei prossimi anni, i quali sarebbero in grado di assorbire oltre 100 miliardi di metri cubi di gas che unitamente a quello importato tramite i gasdotti costituirebbe una quantità di combustibile enormemente superiore ai bisogni del nostro paese anche alla luce delle stime più ottimistiche di crescita dei consumi energetici. <text:line-break/>Avallare la costruzione dei rigassificatori, significa dunque avallare le speculazioni dei colossi dell’energia e condividere con loro l’intenzione di aumentare nel prossimo futuro lo sfruttamento di una fonte energetica fossile non rinnovabile quale è il gas naturale. Proprio per queste ragioni comitati spontanei di cittadini ed associazioni ambientaliste si stanno da tempo battendo con forza contro la costruzione degli impianti di rigassificazione.<text:line-break/>Nella mozione approvata dal direttivo nazionale di Legambiente in data 11 giugno 2006 in tema di rigassificatori si può leggere che “Legambiente rifiuta radicalmente l’idea di un’opposizione generalizzata contro i rigassificatori: i nostri comitati regionali, i nostri circoli e gruppi locali non </text:span><text:soft-page-break/><text:span text:style-name="T94">possono in alcun modo prestare il fianco a iniziative di questo tipo, dannose per l’immagine e gli obiettivi dell’associazione, né tanto meno assecondare forme pericolose di disinformazione che esagerando oltre ogni decenza i rischi potenziali dei nuovi impianti, alimentano allarmismi e catastrofismi del tutto impropri”. Qualunque lettore disincantato faticherebbe molto a comprendere a quali “Obiettivi dell’Associazione” che prescindano dalla salvaguardia dell’ambiente, il documento stia facendo riferimento ma raccoglierebbe comunque il chiaro invito agli aderenti dei circoli locali affinché, qualora stiano portando avanti battaglie contro i rigassificatori, desistano dal loro intento uniformandosi ai dettami dell’Associazione. E poi ancora “È altresì evidente che se si vuole aumentare il contributo di gas alla produzione termoelettrica, occorre rendere meno rigido l’approvvigionamento metanifero, oggi affidato quasi per intero ai gasdotti che arrivano dalla Russia e dall’Algeria e nelle mani di un unico monopolista (l’Eni) e in particolare bisogna procedere alla realizzazione di alcuni terminal di rigassificazione. Anche questa posizione non è nuova per Legambiente: più di dieci anni fa ci schierammo a favore della realizzazione di un rigassificatore a Monfalcone, ma un referendum popolare indetto dal Comune vide la prevalenza del NO all’impianto”. Una giustificazione nei confronti d’impianti ambientalmente impattanti e potenzialmente pericolosi, basata esclusivamente su ragioni di natura economica che sicuramente non dovrebbero costituire il tema pregnante di un’associazione ambientalista. Inoltre “Se è necessario che le comunità locali vengano pienamente coinvolte nella discussione e nella valutazione sui singoli progetti, è anche importante che la decisione sulla realizzazione e la localizzazione di rigassificatori non sia considerata materia di competenza esclusivamente locale; in quest’ottica, va respinta l’idea demagogica e falsamente democratica di affidare le scelte finali a consultazione referendarie locali”. La maggiore associazione ambientalista italiana che da sempre si fa vanto dei propri principi democratici, si dimostra dunque pesantemente contrariata dal fatto che le comunità locali possano impedire la costruzione di una grande opera attraverso l’istituto del referendum, come accaduto nel caso di Monfalcone. E nello stesso documento si conclude che “In generale, noi pensiamo che gli impianti di rigassificazione vadano localizzati preferibilmente in aree industriali, dove possono diventare l’occasione per attivare interventi di risanamento ambientale, e fuori da siti di grande pregio ambientale e rilievo architettonico e culturale”. Non si riesce a comprendere quali occasioni per interventi di risanamento ambientale possano derivare da un rigassificatore, ma si comprende al contrario molto bene il pieno appoggio offerto da Legambiente alla costruzione di nuovi rigassificatori, certo funzionale alla partecipazione dell’Associazione in società come Sorgenia che costruiscono centrali turbogas, e condizionato solo dal fatto che gli impianti non turbino i siti giudicati di grande pregio ambientale e rilievo architettonico e culturale. Basta che a nessuno venga in mente di costruire l’impianto in piazza del Campo a Siena e la rigassificazione potrà dunque essere giudicata una pratica ambientalmente virtuosa.<text:line-break/><text:line-break/>L’eolico, al pari del solare, rappresenta una delle fonti energetiche rinnovabili nelle quali è senza dubbio necessario investire per ridurre la dipendenza del nostro paese dalle risorse fossili. La creazione dei cosiddetti “parchi eolici” si manifesta però come una suggestione creata artificialmente mistificando la realtà. I tralicci dell’altezza di 120 metri (4 volte un palazzo di 9 piani) non sono alberi, così come gli elettrodotti, le cabine di trasformazione e le strade di accesso non sono prati inglesi. Le installazioni eoliche, consistenti in una lunga serie di torri con annesse strutture di trasmissione e trasformazione, non somigliano neppure lontanamente a dei parchi, ma costituiscono un insieme d’infrastrutture che determinano un consistente impatto ambientale.<text:line-break/>Proprio per questa ragione è indispensabile che l’opportunità della costruzione di un impianto eolico venga ponderata attentamente, tenendo nella massima considerazione le caratteristiche specifiche dei territori e l’opinione delle popolazioni interessate dal progetto e valutando in maniera oggettiva le eventuali criticità. La creazione di un’installazione eolica deve inoltre inserirsi armonicamente all’interno dei piani energetici regionali ed essere supportata da studi concernenti il ritorno economico dell’opera, per evitare che, come spesso accade, l’azienda privata che gestisce l’impianto, ritenendo tale gestione antieconomica lo abbandoni a sé stesso una volta esauriti gli </text:span><text:soft-page-break/><text:span text:style-name="T94">incentivi finanziari pubblici. Occorre inoltre evitare di dare spazio a quei gestori interessati ad investire nell’eolico solamente per ottenere in questo modo dei “certificati verdi” di energie rinnovabili che consentiranno loro maggiore operatività nel settore delle energie non rinnovabili, magari da spendere nell’ampliamento di un inceneritore o in un impianto termoelettrico.<text:line-break/>Anche fatte queste premesse lo sfruttamento dell’energia eolica in Italia è tale da destare comunque più di una perplessità, poiché concentrato in istallazioni di grandi dimensioni che riescono a diventare economicamente vantaggiose solamente grazie al contributo del denaro pubblico. In Inghilterra al contrario si privilegiano i piccoli impianti da 1 KW per autoconsumo, la cui struttura dell’altezza di 2 metri non crea alcun impatto ambientale.<text:line-break/>L’atteggiamento di Legambiente in materia d’impianti eolici appare per molti versi discutibile in quanto caratterizzato da un appoggio sistematico alle aziende private che intendono investire nell’eolico, a prescindere dalla bontà dei singoli progetti e dalla buona fede dei gestori. Tale linea di condotta dell’Associazione ha comportato in più di un’occasione conflitti anche aspri con alcuni circoli locali, come nel caso del Circolo di Legambiente Emilia Est a proposito dell’installazione eolica del Sillaro o di Legambiente Basso Molise per il progetto dell’impianto eolico off shore di Termoli. In taluni casi è emersa l’esistenza di veri e propri accordi economici aventi per oggetto emolumenti in denaro, fra Legambiente ed alcuni imprenditori impegnati nell’eolico, come documentato in un’inchiesta del Secolo XIX datata 25 agosto 2007. <text:line-break/><text:line-break/>Alla luce di tutte le considerazioni fatte finora, appare chiaro come la più grande Associazione ambientalista italiana non abbia alcuna intenzione di manifestare un qualche elemento di rottura rispetto al modello sviluppista che si propone di risolvere il problema dell’inquinamento ambientale e dei mutamenti climatici attraverso gli stessi strumenti (crescita e sviluppo) che hanno contribuito ad ingenerarlo. La posizione di condiscendenza nei confronti delle grandi opere ad alto impatto ambientale (che la politica ritiene fondamentali elementi di crescita e sviluppo, non solo economico ma anche dell’ambiente) credo non lasci spazio a dubbi sulla volontà di Legambiente di proporsi quale capofila di un ambientalismo utilitarista e “non belligerante” che mira a qualificarsi quale antagonista delle centinaia di realtà (comitati spontanei di cittadini, movimenti, associazioni di varia natura) che oggi in Italia stanno combattendo attivamente contro le grandi opere e le nocività.<text:line-break/>Non a caso Walter Veltroni nel proprio discorso di candidatura alla guida del futuro Partito Democratico, tenutosi al Lingotto di Torino nello scorso mese di giugno ha affermato “Quello a cui pensiamo è l’ambientalismo dei SI”. Quale interprete, meglio di Legambiente, i cui vertici partecipano attivamente al partito di Veltroni, potrebbe riuscire a tradurre in pratica la nuova filosofia dell’ambientalismo economico? Veltroni ha bisogno dell’appoggio di un’associazione ambientalista che riesca a dare una patente ecologica alla sua politica di crescita e sviluppo, sdoganando come “sostenibili” grandi opere impattanti e dannose fortemente contrastate dalle comunità locali. Legambiente ha bisogno di un appoggio politico che le consenta di trasformare l’ambientalismo in un business economico sempre più redditizio. A questo punto il “matrimonio” sembra già cosa fatta, anche se alla cerimonia tutti si sono dimenticati d’invitare gli otre centomila soci e sostenitori dell’associazione che regolarmente puliscono le spiagge e contribuiscono a creare le iniziative perché innamorati dell’ambiente e non certo degli inceneritori, dei rigassificatori, dei treni ad alta velocità e delle centrali turbogas. </text:span></text:p>
      </text:section>
      <text:p text:style-name="P18"><text:span text:style-name="T90">http://marcocedolin.blogspot.it/2008/03/lambientalismo-del-fare.html</text:span></text:p>
      <text:p text:style-name="P1"/>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office:version="1.2" grddl:transformation="http://docs.oasis-open.org/office/1.2/xslt/odf2rdf.xsl">
  <office:font-face-decls>
    <style:font-face style:name="AdvTimes" svg:font-family="AdvTimes"/>
    <style:font-face style:name="Arial Narrow" svg:font-family="'Arial Narrow'"/>
    <style:font-face style:name="Verdana" svg:font-family="Verdana"/>
    <style:font-face style:name="Verdana1" svg:font-family="Verdana, geneva"/>
    <style:font-face style:name="Times new roman" svg:font-family="'Times new roman'" style:font-family-generic="roman"/>
    <style:font-face style:name="DejaVu Sans1" svg:font-family="'DejaVu Sans'" style:font-family-generic="modern" style:font-pitch="fixed"/>
    <style:font-face style:name="DejaVu Sans Mono" svg:font-family="'DejaVu Sans Mono'" style:font-family-generic="modern" style:font-pitch="fixed"/>
    <style:font-face style:name="Liberation Serif" svg:font-family="'Liberation Serif'" style:font-family-generic="roman" style:font-pitch="variable"/>
    <style:font-face style:name="Liberation Sans" svg:font-family="'Liberation Sans'" style:font-family-generic="swiss" style:font-pitch="variable"/>
    <style:font-face style:name="DejaVu Sans" svg:font-family="'DejaVu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it" fo:country="IT" style:letter-kerning="true" style:font-size-asian="10.5pt" style:language-asian="zh" style:country-asian="CN"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Liberation Serif" fo:font-size="12pt" fo:language="it" fo:country="IT" style:letter-kerning="true" style:font-name-asian="DejaVu Sans" style:font-size-asian="10.5pt" style:language-asian="zh" style:country-asian="CN" style:font-name-complex="DejaVu Sans"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fo:keep-with-next="always"/>
      <style:text-properties style:font-name="Liberation Sans" fo:font-size="14pt" style:font-name-asian="DejaVu Sans" style:font-size-asian="14pt" style:font-name-complex="DejaVu Sans" style:font-size-complex="14pt"/>
    </style:style>
    <style:style style:name="Text_20_body" style:display-name="Text body" style:family="paragraph" style:parent-style-name="Standard" style:class="text">
      <style:paragraph-properties fo:margin-top="0cm" fo:margin-bottom="0.212cm"/>
    </style:style>
    <style:style style:name="List" style:family="paragraph" style:parent-style-name="Text_20_body" style:class="list">
      <style:text-properties style:font-size-asian="12pt"/>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text-properties style:font-size-asian="12pt"/>
    </style:style>
    <style:style style:name="Heading_20_1" style:display-name="Heading 1" style:family="paragraph" style:parent-style-name="Heading" style:next-style-name="Text_20_body" style:default-outline-level="1" style:list-style-name="" style:class="text">
      <style:text-properties style:font-name="Liberation Serif" fo:font-size="24pt" fo:font-weight="bold" style:font-name-asian="DejaVu Sans" style:font-size-asian="24pt" style:font-weight-asian="bold" style:font-name-complex="DejaVu Sans" style:font-size-complex="24pt" style:font-weight-complex="bold"/>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Heading_20_5" style:display-name="Heading 5" style:family="paragraph" style:parent-style-name="Heading" style:next-style-name="Text_20_body" style:default-outline-level="5" style:list-style-name="" style:class="text">
      <style:text-properties style:font-name="Liberation Serif" fo:font-size="10pt" fo:font-weight="bold" style:font-name-asian="DejaVu Sans" style:font-size-asian="10pt" style:font-weight-asian="bold" style:font-name-complex="DejaVu Sans" style:font-size-complex="10pt" style:font-weight-complex="bold"/>
    </style:style>
    <style:style style:name="Preformatted_20_Text" style:display-name="Preformatted Text" style:family="paragraph" style:parent-style-name="Standard" style:class="html">
      <style:paragraph-properties fo:margin-top="0cm" fo:margin-bottom="0cm"/>
      <style:text-properties style:font-name="DejaVu Sans Mono" fo:font-size="10pt" style:font-name-asian="DejaVu Sans1" style:font-size-asian="10pt" style:font-name-complex="DejaVu Sans Mono" style:font-size-complex="10pt"/>
    </style:style>
    <style:style style:name="Heading_20_3" style:display-name="Heading 3" style:family="paragraph" style:parent-style-name="Heading" style:next-style-name="Text_20_body" style:default-outline-level="3" style:list-style-name="" style:class="text">
      <style:text-properties style:font-name="Liberation Serif" fo:font-size="14pt" fo:font-weight="bold" style:font-name-asian="DejaVu Sans" style:font-size-asian="14pt" style:font-weight-asian="bold" style:font-name-complex="DejaVu Sans" style:font-size-complex="14pt" style:font-weight-complex="bold"/>
    </style:style>
    <style:style style:name="Heading_20_4" style:display-name="Heading 4" style:family="paragraph" style:parent-style-name="Heading" style:next-style-name="Text_20_body" style:default-outline-level="4" style:list-style-name="" style:class="text">
      <style:text-properties style:font-name="Liberation Serif" fo:font-size="12pt" fo:font-weight="bold" style:font-name-asian="DejaVu Sans" style:font-size-asian="12pt" style:font-weight-asian="bold" style:font-name-complex="DejaVu Sans" style:font-size-complex="12pt" style:font-weight-complex="bold"/>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grddl:transformation="http://docs.oasis-open.org/office/1.2/xslt/odf2rdf.xsl">
  <office:meta>
    <meta:initial-creator>ondarossa </meta:initial-creator>
    <meta:creation-date>2013-04-05T08:52:19</meta:creation-date>
    <meta:printed-by>ondarossa </meta:printed-by>
    <meta:print-date>2013-04-05T08:52:48</meta:print-date>
    <meta:document-statistic meta:table-count="0" meta:image-count="2" meta:object-count="0" meta:page-count="26" meta:paragraph-count="178" meta:word-count="14584" meta:character-count="100066"/>
    <dc:date>2013-04-05T09:11:30</dc:date>
    <dc:creator>ondarossa </dc:creator>
    <meta:editing-duration>PT00H02M47S</meta:editing-duration>
    <meta:editing-cycles>1</meta:editing-cycles>
    <meta:generator>OpenOffice.org/3.2$Linux OpenOffice.org_project/320m12$Build-9483</meta:generator>
  </office:meta>
</office:document-meta>
</file>