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T2" style:parent-style-name="Car.predefinitoparagrafo" style:family="text">
      <style:text-properties style:font-name="Segoe UI" style:font-name-asian="Segoe UI" style:font-name-complex="Segoe UI"/>
    </style:style>
    <style:style style:name="T3" style:parent-style-name="Car.predefinitoparagrafo" style:family="text">
      <style:text-properties style:font-name="Segoe UI" style:font-name-asian="Segoe UI" style:font-name-complex="Segoe UI"/>
    </style:style>
    <style:style style:name="P4" style:parent-style-name="Standard" style:family="paragraph">
      <style:text-properties fo:font-style="italic" style:font-style-asian="italic" style:font-style-complex="italic"/>
    </style:style>
    <style:style style:name="P5" style:parent-style-name="Standard" style:family="paragraph">
      <style:text-properties fo:font-style="italic" style:font-style-asian="italic" style:font-style-complex="italic"/>
    </style:style>
    <style:style style:name="P6" style:parent-style-name="Standard" style:family="paragraph">
      <style:text-properties fo:font-style="italic" style:font-style-asian="italic" style:font-style-complex="italic"/>
    </style:style>
    <style:style style:name="T7" style:parent-style-name="Car.predefinitoparagrafo" style:family="text">
      <style:text-properties fo:font-style="italic" style:font-style-asian="italic" style:font-style-complex="italic"/>
    </style:style>
    <style:style style:name="T8" style:parent-style-name="Car.predefinitoparagrafo" style:family="text">
      <style:text-properties fo:font-style="italic" style:font-style-asian="italic" style:font-style-complex="italic"/>
    </style:style>
    <style:style style:name="T9" style:parent-style-name="Car.predefinitoparagrafo" style:family="text">
      <style:text-properties fo:font-style="italic" style:font-style-asian="italic" style:font-style-complex="italic"/>
    </style:style>
    <style:style style:name="T10" style:parent-style-name="Car.predefinitoparagrafo" style:family="text">
      <style:text-properties style:font-name="Segoe UI" style:font-name-asian="Segoe UI" style:font-name-complex="Segoe UI"/>
    </style:style>
    <style:style style:name="T11" style:parent-style-name="Car.predefinitoparagrafo" style:family="text">
      <style:text-properties style:font-name="Segoe UI" style:font-name-asian="Segoe UI" style:font-name-complex="Segoe UI"/>
    </style:style>
    <style:style style:name="T12" style:parent-style-name="Car.predefinitoparagrafo" style:family="text">
      <style:text-properties style:font-name="Segoe UI" style:font-name-asian="Segoe UI" style:font-name-complex="Segoe UI"/>
    </style:style>
    <style:style style:name="T13" style:parent-style-name="Car.predefinitoparagrafo" style:family="text">
      <style:text-properties style:font-name="Segoe UI" style:font-name-asian="Segoe UI" style:font-name-complex="Segoe UI"/>
    </style:style>
    <style:style style:name="P14" style:parent-style-name="Standard" style:family="paragraph">
      <style:text-properties fo:background-color="#FFFF00"/>
    </style:style>
    <style:style style:name="T15" style:parent-style-name="Car.predefinitoparagrafo" style:family="text">
      <style:text-properties style:font-name="Segoe UI" style:font-name-asian="Segoe UI" style:font-name-complex="Segoe UI"/>
    </style:style>
    <style:style style:name="T16" style:parent-style-name="Car.predefinitoparagrafo" style:family="text">
      <style:text-properties style:font-name="Segoe UI" style:font-name-asian="Segoe UI" style:font-name-complex="Segoe UI"/>
    </style:style>
    <style:style style:name="T17" style:parent-style-name="Car.predefinitoparagrafo" style:family="text">
      <style:text-properties style:font-name="Segoe UI" style:font-name-asian="Segoe UI" style:font-name-complex="Segoe UI"/>
    </style:style>
    <style:style style:name="T18" style:parent-style-name="Car.predefinitoparagrafo" style:family="text">
      <style:text-properties style:font-name="Segoe UI" style:font-name-asian="Segoe UI" style:font-name-complex="Segoe UI"/>
    </style:style>
    <style:style style:name="T19" style:parent-style-name="Car.predefinitoparagrafo" style:family="text">
      <style:text-properties style:font-name="Segoe UI" style:font-name-asian="Segoe UI" style:font-name-complex="Segoe UI"/>
    </style:style>
    <style:style style:name="T20" style:parent-style-name="Car.predefinitoparagrafo" style:family="text">
      <style:text-properties fo:color="#000000"/>
    </style:style>
    <style:style style:name="T21" style:parent-style-name="Car.predefinitoparagrafo" style:family="text">
      <style:text-properties style:font-name="Segoe UI" style:font-name-asian="Segoe UI" style:font-name-complex="Segoe UI"/>
    </style:style>
    <style:style style:name="T22" style:parent-style-name="Car.predefinitoparagrafo" style:family="text">
      <style:text-properties style:font-name="Segoe UI" style:font-name-asian="Segoe UI" style:font-name-complex="Segoe UI"/>
    </style:style>
    <style:style style:name="T23" style:parent-style-name="Car.predefinitoparagrafo" style:family="text">
      <style:text-properties style:font-name="Segoe UI" style:font-name-asian="Segoe UI" style:font-name-complex="Segoe UI"/>
    </style:style>
    <style:style style:name="T24" style:parent-style-name="Car.predefinitoparagrafo" style:family="text">
      <style:text-properties style:font-name="Segoe UI" style:font-name-asian="Segoe UI" style:font-name-complex="Segoe UI"/>
    </style:style>
    <style:style style:name="T25" style:parent-style-name="Car.predefinitoparagrafo" style:family="text">
      <style:text-properties style:font-name="Segoe UI" style:font-name-asian="Segoe UI" style:font-name-complex="Segoe UI"/>
    </style:style>
    <style:style style:name="T26" style:parent-style-name="Car.predefinitoparagrafo" style:family="text">
      <style:text-properties style:font-name="Segoe UI" style:font-name-asian="Segoe UI" style:font-name-complex="Segoe UI"/>
    </style:style>
    <style:style style:name="T27" style:parent-style-name="Car.predefinitoparagrafo" style:family="text">
      <style:text-properties fo:font-style="italic" style:font-style-asian="italic" style:font-style-complex="italic"/>
    </style:style>
    <style:style style:name="T28" style:parent-style-name="Car.predefinitoparagrafo" style:family="text">
      <style:text-properties fo:font-style="italic" style:font-style-asian="italic" style:font-style-complex="italic"/>
    </style:style>
    <style:style style:name="T29" style:parent-style-name="Car.predefinitoparagrafo" style:family="text">
      <style:text-properties fo:font-style="italic" style:font-style-asian="italic" style:font-style-complex="italic"/>
    </style:style>
    <style:style style:name="T30" style:parent-style-name="Car.predefinitoparagrafo" style:family="text">
      <style:text-properties fo:font-style="italic" style:font-style-asian="italic" style:font-style-complex="italic"/>
    </style:style>
    <style:style style:name="T31" style:parent-style-name="Car.predefinitoparagrafo" style:family="text">
      <style:text-properties style:font-name="Segoe UI" style:font-name-asian="Segoe UI" style:font-name-complex="Segoe UI"/>
    </style:style>
    <style:style style:name="T32" style:parent-style-name="Car.predefinitoparagrafo" style:family="text">
      <style:text-properties style:font-name="Segoe UI" style:font-name-asian="Segoe UI" style:font-name-complex="Segoe UI"/>
    </style:style>
    <style:style style:name="P33" style:parent-style-name="Standard" style:family="paragraph">
      <style:text-properties fo:background-color="#FFFF00"/>
    </style:style>
    <style:style style:name="P34" style:parent-style-name="Standard" style:family="paragraph">
      <style:text-properties fo:font-style="italic" style:font-style-asian="italic" style:font-style-complex="italic"/>
    </style:style>
    <style:style style:name="P35" style:parent-style-name="Standard" style:family="paragraph">
      <style:text-properties fo:font-style="italic" style:font-style-asian="italic" style:font-style-complex="italic"/>
    </style:style>
    <style:style style:name="P36" style:parent-style-name="Standard" style:family="paragraph">
      <style:text-properties fo:font-style="italic" style:font-style-asian="italic" style:font-style-complex="italic"/>
    </style:style>
    <style:style style:name="T37" style:parent-style-name="Nessuno" style:family="text">
      <style:text-properties fo:font-style="italic" style:font-style-asian="italic" style:font-style-complex="italic"/>
    </style:style>
    <style:style style:name="T38" style:parent-style-name="Nessuno" style:family="text">
      <style:text-properties fo:font-style="italic" style:font-style-asian="italic" style:font-style-complex="italic"/>
    </style:style>
  </office:automatic-styles>
  <office:body>
    <office:text text:use-soft-page-breaks="true">
      <text:p text:style-name="P1">Questa Scarceranda 2021 si apre con il racconto di un vuoto, di un’assenza.</text:p>
      <text:p text:style-name="Standard">Il 9 aprile 2020 ci ha lasciati Salvatore Ricciardi, “Salvo”, per chi lo ha conosciuto. Se n’è andato dopo un lungo ricovero in<text:s/>ospedale, iniziato per una banale caduta, avvenuta dopo aver attacchinato un manifesto per l’8 marzo. Il 23 settembre di quest’anno avrebbe compiuto ottant’anni. Durante la fase più rigida delle misure di contenimento della diffusione del Coronavirus, Salvo è stato a lungo costretto solo in ospedale, benché non fosse ammalato di Covid19. Avremmo voluto abbracciarlo ma non ci è stato possibile farlo come avremmo voluto.</text:p>
      <text:p text:style-name="Standard"/>
      <text:p text:style-name="Standard">Salvatore è stato tra i fondatori di questa agenda, tra coloro che hanno contribuito a<text:s/>farla nascere e crescere in questi 21 anni di vita. Sin dal 1998, anno in cui, grazie ad una importante<text:s/>mobilitazione, poté uscire di galera, dopo 16 anni di reclusione per appartenenza alle Brigate Rosse. Un’esperienza da lui mai ripudiata. Da allora è stato parte della redazione di Radiondarossa. Due storie politiche, quella della Radio e quella di Salvo, che non sono perfettamente coincise, ma sempre sostenute dal reciproco rispetto.</text:p>
      <text:p text:style-name="Standard"/>
      <text:p text:style-name="Standard">Ricorda Alfredo, storico redattore di Radiondarossa , che per anni ha<text:s/>collaborato a realizzare Scarceranda:<text:s/><text:span text:style-name="T2">«</text:span>[…] si tratta di raccontare 20 anni di storia, dall’inizio degli anni duemila fino alla sua morte, <text:s/>[…] si capisce molto chiaramente che questi 20 anni sono stati per Salvatore un periodo di ricerca, di analisi, di proposta politica innovativa, nuova, anche diversa rispetto al passato, lui che già aveva partecipato a molte iniziative, all’autorganizzazione di classe, ai movimenti, alla lotta armata, dentro Radiondarossa, attraverso la radio, negli ultimi 20 anni ha approfondito un’analisi sul carcere, un’analisi accompagnata ovviamente da mobilitazione, che contraddistingue in modo del tutto originale l’ultimo tratto di vita di Salvatore. Un tratto di strada, appunto, a fronte dei tanti che Salvatore ha percorso. Che inizia verso gli anni duemila. Conobbi Salvatore verso la fine degli anni Novanta, a Stampalternativa, dove lui andava nel periodo della sospensione della pena per malattia e poi anche nel periodo in cui gli era stata revocata la sospensione della pena e quindi c’era la minaccia di tornare in carcere. E per Stampalternativa aveva scritto un libretto “Solo un tratto di strada” e poi un altro Millelire […] “Dio c’è, giustizia non c’è” che Salvatore riuscì a fare, che riportava tutte le scritte che lui aveva trovato e raccolto nei 16 anni di carcerazione, nelle carceri. […] Salvatore nel 1995 riesce a ottenere la sospensione della pena che poi gli viene revocata e quindi rischiava di tornare in carcere, a marzo del 1998 una nuova mobilitazione per la sua scarcerazione e poi fortunatamente riesce a ottenere l’art. 21, una delle misure alternative che consentono l’uscita diurna dal carcere.<text:span text:style-name="T3">»</text:span></text:p>
      <text:p text:style-name="Standard"/>
      <text:p text:style-name="Standard">Per Scarceranda scriveva regolarmente contributi importanti, sia per l’agenda che per il<text:s/>quaderno (che inizia ad uscire a<text:s/>partire dal 2006), con aggiornamenti sui decreti in materia di detenzione e sicurezza e con preziosi commenti critici sulle misure legislative in materia di carcere e detenzione.</text:p>
      <text:p text:style-name="Standard">Salvatore teneva poi la trasmissione, “La Conta”, con cadenza settimanale e poi quindicinale, dedicata all’analisi della situazione nelle carceri italiane e alla lotta per l’abolizione del carcere, con interviste, interventi e informazioni da dentro le mura delle carceri italiane e non solo. La trasmissione era molto ascoltata in carcere e spess<text:bookmark-start text:name="o"/>o,<text:bookmark-end text:name="o"/><text:s/>quando un detenuto o detenuta usciva, veniva a vedere gli studi della radio e a conoscere Salvo, che era in grado di fornire anche utili consigli sulla vita dopo la carcerazione.</text:p>
      <text:p text:style-name="Standard"/>
      <text:p text:style-name="P4">[…] Libertà, per chi?</text:p>
      <text:p text:style-name="P5">Per spiegare come ci è venuto in mente di mettere come nome alla trasmissione “La Conta”, questa è l’orario in cui nella gran parte delle carceri si svolge una delle conte più importanti, quella dalle 15:00 alle 16:00. Alle 15:00 in genere si rientra dall’aria del pomeriggio, quella che va dall’una alle tre, si rientra in cella, chiudono le celle e anche nelle<text:s/>carceri dove le celle rimangono aperte, in quel momento vengono chiuse proprio perché i detenuti devono essere contati.</text:p>
      <text:p text:style-name="Standard"/>
      <text:soft-page-break/>
      <text:p text:style-name="P6">Il carcere ha la funzione principale dello stato moderno, il carcere inteso come repressione nel suo complesso, cioè come il tentativo di dare indirizzo omologo a tutti i comportamenti umani, quindi<text:s/>reclusione per correggere le persone, come ad esempio...la Bossi Fini, che cos’era? Il tentativo di omologare i comportamenti di chi si sposta da un posto all’altro per lavorare, per vivere, quello che fanno gli umani da qualche milione di anni.</text:p>
      <text:p text:style-name="Standard"/>
      <text:p text:style-name="Standard">Il suo lavoro politico degli ultimi 20 anni era guidato dalla strenua, lucida e mai placata battaglia per la libertà,<text:s/>la consapevole presa in carico di quello che comunemente viene liquidato come “il problema delle carceri”. Il carcere, nelle sue molteplici espressioni, irriformabile e inaccettabile. Contributo importante alla battaglia per l’abolizione del carcere come istituzione.<text:s/>Anzi, per l’annullamento dell’idea di carcere, della sua necessità. Non solo, quindi, per raccontare la vita<text:s/><text:span text:style-name="T7">dentro</text:span>, con i suoi ritmi alienanti e i problemi quotidiani “<text:span text:style-name="T8">Non ci piace fare il lamento, il lamento non induce alla lotta, non permette di puntare</text:span><text:span text:style-name="T9"><text:s/>il dito sui criminali responsabili di questo scempio”<text:s/></text:span>ma soprattutto per cancellare falsi miti, pregiudizi e racconti che, con l’apparente intento di solidarizzare con detenuti e detenute, li fanno permanere in uno stato di dipendenza, di passività.</text:p>
      <text:p text:style-name="Standard">Questo lo ha portato a realizzare in radio approfondimenti specifici e poi la<text:s/>trasmissione “Parole Contro” e per lungo tempo la rassegna stampa del sabato. Parole contro analizzava concetti e termini utilizzati strumentalmente dal potere, per dar loro il significato che meritavano, da un punto di vista degli oppressi.</text:p>
      <text:p text:style-name="Standard">Nel 2008, Salvatore, insieme ad un altro compagno, Gavino, inizia un ciclo di trasmissioni dal titolo “Più scheletri che armadi per contenerli”, la trasmissione chiamava ascoltatori e ascoltatrici a inviare materiale dei propri “armadi” di casa.</text:p>
      <text:p text:style-name="Standard"/>
      <text:p text:style-name="Standard">Gavino:<text:s/><text:span text:style-name="T10">«</text:span>Con Salvatore ho avuto un incontro “virtuale” negli anni 80, ci occupavamo dei compagni in carcere, un collega mi dice di due compagni che stavano male in carcere, Prospero Gallinari e<text:s/>Salvatore Ricciardi, facemmo cose molto tristi...poi passano gli anni, faccio una iniziativa di solidarietà con i Mapuche via internet perché non potevo fare altro e ricevo minacce, visite della DIGOS e altro. Così telefono a Radiondarossa, e una compagna<text:s/>mi indica di contattare Salvatore. Parlo con lui, non sapendo chi fosse. Mi manda la sua mail,<text:s/>Salvatore<text:s/>Ric e chiedo Ricci? No Ricciardi,<text:s/>guarda sul computer e vedrai chi sono. E allora gli ho raccontato dell’iniziativa fatta per lui. E da lì è nata la nostra amicizia. Poi a un certo punto trovano uno di quegli armadi della vergogna e si parla tanto di armadi della vergogna e ogni tanto con Salvatore mi sentivo per la questione dei Mapuche e dico “Salvatore caspita ma ognuno di noi ha in casa un armadio della vergogna”, che sono le cose dei nonni, dei genitori che hanno vissuto le guerre, il fascismo eccetera. Tiriamoli fuori questi qui. E Salvatore propone di farne una trasmissione, il mercoledì dalle 10 in poi.. come la chiamiamo? Prendiamo una frase di<text:s/>una poesia di Raboni, “Più scheletri che armadi per nasconderli”. E parte quindi la trasmissione. Siamo partiti da una vicenda delle truppe italiane in Montenegro con delle fotografie, pubblicate sul sito di Radiondarossa.<text:span text:style-name="T11">»</text:span></text:p>
      <text:p text:style-name="Standard"/>
      <text:p text:style-name="Standard">Una persona curiosa, che ha proseguito a partecipare alle tante iniziative di lotta e di organizzazione in città e non solo, come ricorda Salvatore:<text:s/><text:span text:style-name="T12">«</text:span>ho conosciuto Salvo, un compagno che si spendeva su diversi fronti. Penso non ci sia uno spazio di Roma che non lo abbia incontrato<text:span text:style-name="T13">».</text:span></text:p>
      <text:p text:style-name="P14"/>
      <text:p text:style-name="Standard">Nel filo diretto di 4 ore andato<text:s/>in onda<text:s/>il 10 aprile 2020, il giorno dopo la sua morte, si sono susseguiti interventi telefonici che lo hanno ricordato con affetto, tra chi ne ha messo in risalto lo spessore politico, a chi ha condiviso con ascoltatori e ascoltatrici ricordi anche molto personali del pezzo di strada fatto insieme a lui.</text:p>
      <text:p text:style-name="Standard"/>
      <text:p text:style-name="Standard"><text:span text:style-name="T15">«</text:span>Spesso partecipava a trasmissioni speciali, con i ragazzi della Neuropsichiatria infantile, Salvatore partecipava come mixer, è stato affascinante vedere la sua faccia<text:span text:style-name="T16">»</text:span><text:s/>–<text:s/>Graziella.</text:p>
      <text:soft-page-break/>
      <text:p text:style-name="Standard">Quello delle lotte contro la reclusione di persone con disturbi psichici, contro la loro esclusione, è stato infatti un altro degli elementi che, inevitabilmente, ha caratterizzato gli ultimi venti anni della sua storia politica. Il collettivo<text:s/>antipsichiatrico Antonin Artaud di Pisa, ogni anno ospitava proprio la presentazione dell’agenda e del quaderno.</text:p>
      <text:p text:style-name="Standard"/>
      <text:p text:style-name="Standard">E Marta:<text:s/><text:span text:style-name="T17">«</text:span>Salvo è stato importante per tanti giovani, che per esempio a Genova 2001 non c’erano mai stati, perché lui riusciva a parlarne senza paura. Un continuo sorriso e mai triste. [...]Una capacità di linguaggio che rendeva ogni discorso alla portata di chiunque<text:span text:style-name="T18">».</text:span></text:p>
      <text:p text:style-name="Standard">Antonella:<text:s/><text:span text:style-name="T19">«</text:span>[...] non c’era niente che gli sfuggisse, in più Salvatore partecipò per diverso tempo alle lotte della logistica,<text:s/>un percorso anche fisicamente<text:s/>faticoso.<text:s/><text:span text:style-name="T20">[…</text:span>] Non ci potevi discutere con Salvatore, era disarmante<text:span text:style-name="T21">».</text:span></text:p>
      <text:p text:style-name="Standard"/>
      <text:p text:style-name="Standard">Chi<text:s/>ricorda Salvo, non può infatti dimenticare la sua insaziabile curiosità, il desiderio di conoscere e sapere. Le orecchie e gli occhi sempre<text:s/>attenti a ciò che accadeva intorno.</text:p>
      <text:p text:style-name="Standard"/>
      <text:p text:style-name="Standard">Valentina:<text:s/><text:span text:style-name="T22">«</text:span>quello che mi piacerebbe raccontare è il Salvo di “prima”, di prima della clandestinità, delle brigate rosse, del carcere. Quello che lo avvicina un po’ anche a noi, a una generazione che non è riuscita a tenere fermo il sedere, tutta la nostra curiosità di andare a vedere per il mondo le lotte di liberazione. Questo, Salvo lo faceva nel 69, quando mi ha raccontato che con la sua cinquecento era andato a Praga subito dopo la primavera. O, sempre con la 500 in<text:s/>Algeria, per andare a vedere cosa era successo subito dopo la liberazione. La curiosità non ha mai avuto confini, era in contatto addirittura con i sindacalisti dei pozzi petroliferi di Bassora in Iraq. Per non parlare dell’amore per la Palestina, al punto che aveva tentato, durante la detenzione, di studiare l’arabo, per leggere i volantini da solo. Un ricordo di Salvo pre “tutto”, che ci dice già tanto della persona che era<text:span text:style-name="T23">».</text:span></text:p>
      <text:p text:style-name="Standard"/>
      <text:p text:style-name="Standard">Il Salvatore “pre tutto” che è stato tecnico ferroviario, ha partecipato alla<text:s/>rivolta di piazza di Porta San Paolo del luglio 1960, ha aderito al Psiup e ha fondato, in Ferrovia, i primi comitati unitari di base (CUB), a inizio degli anni Settanta.</text:p>
      <text:p text:style-name="Standard"/>
      <text:p text:style-name="Standard">Pino:<text:s/><text:span text:style-name="T24">«</text:span>Salvatore per me è stato un collega, oltre che un amico, incontrato in tante<text:s/>iniziative. Penso che noi dovremmo cercare degli insegnamenti generali dalle vite delle persone che vengono a<text:s/>mancare. Io mi sono trovato a fare il passaggio di testimone, Salvatore è stato negli anni Sessanta un delegato sindacale del Sif, glorioso sindacato, Sindacato ferrovieri italiani. Salvatore diede origine ad un collettivo che nasceva dentro la biglietteria di Roma Termini, che allora aveva i sedili in marmo fuori e poi partecipò all’epopea di uno dei primi comitati di base fatti qui a Roma e in Italia, con la presa di una sede, a cura dei ferrovieri, all’angolo tra via di Porta Labicana e Via dei Volsci, era il 1972. Lì con l’aggregazione di altri collettivi e comitati di altri posti di lavoro, si formarono poi i primi comitati autonomi operai. Fu<text:s/>una stagione di lotte che lasciò una traccia profonda all’interno del corpo dei lavoratori delle ferrovie, che poi negli anni Ottanta, quando arrivò la generazione di ferrovieri che aveva imparato da Salvatore, si diede origine alla rottura totale con la CGIL che era diventata istituzione dentro la Ferrovia, insieme agli altri sindacati confederali e altri sindacati “autonomi” che non erano autonomi. Quindi noi recuperammo quella eredità, che era molto profonda e la portammo avanti con nuove iniziative.</text:p>
      <text:p text:style-name="Standard">Il<text:s/>secondo insegnamento è che compagni, lavoratori militanti, coscienti come Salvatore, a un certo punto della loro vita non gli è bastato più la costrizione, la prigionia del posto di lavoro ma hanno voluto alzare lo sguardo al mondo politico e poi assumersi<text:s/>responsabilità generali, da sindacalisti antagonisti alternativi, sono diventati militanti politici e militanti rivoluzionari. Anche con scelte a mio parere discutibili, a volte<text:span text:style-name="T25">».</text:span><text:span text:style-name="T26"><text:line-break/></text:span></text:p>
      <text:soft-page-break/>
      <text:p text:style-name="Standard">Salvo se n’è andato proprio nel momento in cui ci siamo ritrovati tutti chiusi in casa a causa della pandemia e nel momento in cui le carceri in tutta Italia esplodevano di proteste. Ed è proprio al Covid19 che Salvatore ha dedicato la sua ultima trasmissione, su cosa vuol dire essere rinchiuse e rinchiusi in un luogo, senza neanche più la possibilità di avere colloqui con i familiari, mentre la Tv racconta di centinaia di morti e della pericolosità del contagio proprio dentro le mura.</text:p>
      <text:p text:style-name="Standard"/>
      <text:p text:style-name="Standard"><text:span text:style-name="T27">Reclusione come strumento principale per “correggere”, questa parola mettetevela bene in test</text:span><text:span text:style-name="T28">a, le persone. Per cui i manicomi, gli OPG, i REMS servono per correggere quelli che non la pensano come vorrebbe l’attuale società, l’attuale sistema, quindi per modificare il pensiero, il comportamento di chi secondo loro è fuori norma. Il CIE per imporr</text:span><text:span text:style-name="T29">e delle regole alla popolazione immigrata, il carcere per correggere le persone che violano la legge.</text:span><text:span text:style-name="T30"><text:line-break/></text:span></text:p>
      <text:p text:style-name="Standard">Valerio legge una sua intervista sulla rivista Infoxoa:<text:s/><text:span text:style-name="T31">«</text:span>chi avresti voluto essere? Gli chiesero. Un suonatore di Sax, mi sarebbe piaciuto suonare e girare il mondo, girare il mondo e poi ancora suonare, prendendo stimoli e linguaggi musicali della terra, genti e culture diverse con le quali entri in comunicazione. E insomma, sarà per la prossima volta<text:span text:style-name="T32">».</text:span></text:p>
      <text:p text:style-name="P33"/>
      <text:p text:style-name="P34">Alla prossima volta, Salvo, continueremo a sbagliare meglio, sempre</text:p>
      <text:p text:style-name="P35"/>
      <text:p text:style-name="P36"/>
      <text:p text:style-name="Standard">I paragrafi in corsivo sono<text:s/>tratti da la trasmissione<text:s/>“La Conta”, l’archivio è reperibile sul sito di Radiondarossa,<text:s/><text:a xlink:href="http://www.ondarossa.info/" office:target-frame-name="_top" xlink:show="replace"><text:span text:style-name="Hyperlink.0">www.ondarossa.info</text:span></text:a></text:p>
      <text:p text:style-name="Standard"><text:span text:style-name="Nessuno">Le parole delle persone che “raccontano”<text:s/></text:span><text:span text:style-name="Nessuno">Salvatore sono tratte dalla trasmissione “Ciao Salvo”, andata in onda il 10 aprile 2020, su Radiondarossa, la potete trovare sempre sul nostro sito.</text:span></text:p>
      <text:p text:style-name="Standard"/>
      <text:p text:style-name="Standard"/>
      <text:p text:style-name="Standard"/>
      <text:p text:style-name="Standard"><text:span text:style-name="Nessuno">Quaderno Scarceranda n. 15</text:span></text:p>
      <text:p text:style-name="Standard"><text:span text:style-name="Nessuno">Sommario</text:span></text:p>
      <text:p text:style-name="Standard"/>
      <text:p text:style-name="Standard"><text:span text:style-name="Nessuno">Durante il<text:s/></text:span><text:span text:style-name="T37">lockdown</text:span><text:span text:style-name="Nessuno"><text:s/>centinaia di detenute e detenuti si sono ritrova</text:span><text:span text:style-name="Nessuno">ti improvvisamente senza alcun contatto con l’esterno. Spariti persino i secondini, spaventati dal diffondersi del contagio di Covid19. Le rivolte per chiedere contatti con i familiari e le mobilitazioni fuori dalle carceri sono stati uno dei pochi momenti</text:span><text:span text:style-name="Nessuno"><text:s/>pubblici durante il periodo di isolamento, soprusi e violenze da parte delle guardie carcerarie sono diventate ancora più frequenti. Gli isolati in carcere hanno alzato la voce, e troverete un contributo su questa esperienza particolare, nel testo “Covid1</text:span><text:span text:style-name="Nessuno">9 e carcere, l’unica sicurezza è la libertà”.</text:span></text:p>
      <text:p text:style-name="Standard"><text:span text:style-name="Nessuno">In questo stesso anno, negli Stati Uniti una nuova ondata di mobilitazioni portata avanti dai Black lives matter ha visto al centro dell’attenzione l’intreccio tra violenze di polizia, razzismo, esclusione soci</text:span><text:span text:style-name="Nessuno">ale, a seguito degli ennesimi casi di omicidio da parte della polizia, il<text:s/></text:span><text:span text:style-name="Nessuno">dibattito pubblico si è aperto ad una proposta di abolizione delle forze di polizia e troverete in questo quaderno la traduzione dei testi della Campagna “8 for Abolition”. 8 punti<text:s/></text:span><text:span text:style-name="Nessuno">per l’abolizione della polizia, portata avanti da movimenti sociali negli Stati Uniti, che ha come obiettivo finale<text:s/></text:span><text:span text:style-name="Nessuno">non di creare polizia e prigioni migliori, più confortevoli e più vicine alle comunità. Speriamo, invece di costruire una società senza pol</text:span><text:span text:style-name="Nessuno">izia o prigioni, dove le comunità sono in grado di provvedere alla propria sicurezza e benessere”. Di movimenti sociali negli Stati Uniti, parla anche Silvia Baraldini nel suo<text:s/></text:span><text:span text:style-name="Nessuno">contributo, partendo da due anniversari importanti, l’uccisione di George Jacks</text:span><text:span text:style-name="Nessuno">on, militante delle Pantere nere nell’agosto del 1971 e la rivolta nel carcere di Attica nel settembre dello stesso anno.</text:span></text:p>
      <text:p text:style-name="Standard"/>
      <text:p text:style-name="Standard"><text:span text:style-name="Nessuno">Il 2020 è stato anche l’anno in cui in diverse parti del mondo, dalla Turchia, all’Egitto, alla Polonia, centinaia di migliaia di att</text:span><text:span text:style-name="Nessuno">iviste e militanti dei movimenti LGBTQI sono stati sepolti in carcere. E</text:span><text:span text:style-name="Nessuno">’</text:span><text:span text:style-name="Nessuno"><text:s/></text:span><text:span text:style-name="Nessuno">proprio<text:s/></text:span><text:span text:style-name="Nessuno">alle compagne egiziane che abbiamo voluto dedicare uno spazio con un testo su Sara<text:s/></text:span><text:soft-page-break/><text:span text:style-name="Nessuno">Eghazi, giovane attivista lesbica, che si è suicidata a giugno 2020, dopo essere sta</text:span><text:span text:style-name="Nessuno">ta incarcerata e perseguitata dalle autorità egiziane.</text:span></text:p>
      <text:p text:style-name="Standard"><text:span text:style-name="Nessuno">A concludere un testo inedito “Carcere, intrigo devastante” che Salvatore Ricciardi “Salvo”, ha redatto per il convegno “Il carcere di Santo Stefano, passato presente e futuro, primo convegno di studi<text:s/></text:span><text:span text:style-name="Nessuno">nel 50° della sua chiusura” che si è tenuto sull’isola di Ventotene, nell’ottobre del 2015.</text:span></text:p>
      <text:p text:style-name="Standard"><text:span text:style-name="Nessuno">Come ogni anno, ci saranno poesie e lettere dal carcere, oltre a testi e disegni raccolti sia dentro che fuori le mura carcerarie.</text:span></text:p>
      <text:p text:style-name="Standard"><text:span text:style-name="Nessuno">Grazie ancora da tutta la<text:s/></text:span><text:span text:style-name="Nessuno">redazione di Radiondarossa per la coralità di questa agenda e di questo quaderno che anche quest’anno è fatta dalle voci di fuori ma soprattuto dalle voci di voi dentro.</text:span></text:p>
      <text:p text:style-name="Standard"/>
      <text:p text:style-name="Standard"><text:span text:style-name="Nessuno">INDICE</text:span></text:p>
      <text:p text:style-name="Standard"/>
      <text:p text:style-name="Standard"><text:span text:style-name="Nessuno">pag. X Covid e carcere, l’unica sicurezza è la libertà</text:span></text:p>
      <text:p text:style-name="Standard"><text:span text:style-name="Nessuno">pag X Una campagna pe</text:span><text:span text:style-name="Nessuno">r l’abolizione della polizia: 8 to abolition</text:span></text:p>
      <text:p text:style-name="Standard"><text:span text:style-name="Nessuno">pag X Le origini del Black lives matter di Silvia Baraldini</text:span></text:p>
      <text:p text:style-name="Standard"><text:span text:style-name="Nessuno">pag X Un anno dopo l’episodio della bandiera arcobaleno: il regime arresta, gli islamici applaudono”. Riposa in pace Sarah, brano tratto da Hurryia</text:span><text:span text:style-name="Nessuno">.</text:span><text:span text:style-name="Nessuno">no</text:span><text:span text:style-name="Nessuno">blogs.org</text:span></text:p>
      <text:p text:style-name="Standard"><text:span text:style-name="Nessuno">pag X Carcere, intrigo devastante di Salvatore</text:span><text:span text:style-name="T38"><text:s/></text:span><text:span text:style-name="Nessuno">Ricciardi</text:span></text:p>
      <text:p text:style-name="Standard"><text:span text:style-name="Nessuno">pag X Poesie e racconti</text:span></text:p>
      <text:p text:style-name="Standard">p<text:span text:style-name="Nessuno">ag X Lettere dal carcere</text:span></text:p>
      <text:p text:style-name="Standard"><text:span text:style-name="Nessuno">pag x Guida per chi va in carcere</text:span></text:p>
      <text:p text:style-name="Standard"><text:span text:style-name="Nessuno">pag x Gli indirizzi di tutti gli istituti di pen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Nessuno" style:display-name="Nessuno" style:family="text"/>
    <style:style style:name="Hyperlink.0" style:display-name="Hyperlink.0" style:family="text" style:parent-style-name="Nessuno">
      <style:text-properties style:text-outline="false" fo:color="#000080" style:text-underline-type="single" style:text-underline-style="solid" style:text-underline-width="auto" style:text-underline-mode="continuous" style:text-underline-color="#000080"/>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Petrucci Cristina</dc:creator>
    <meta:creation-date>2020-10-09T16:28:00Z</meta:creation-date>
    <dc:date>2020-10-14T12:49:00Z</dc:date>
    <meta:template xlink:href="Normal.dotm" xlink:type="simple"/>
    <meta:editing-cycles>4</meta:editing-cycles>
    <meta:editing-duration>PT660S</meta:editing-duration>
    <meta:document-statistic meta:page-count="5" meta:paragraph-count="34" meta:word-count="2610" meta:character-count="17455" meta:row-count="123" meta:non-whitespace-character-count="14879"/>
  </office:meta>
</office:document-meta>
</file>