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Interessarsi di carcere....di diritti dei detenuti...<text:line-break/>Lo si fa per vocazione umanitaria. Lo si fa perchè si cercano gli ultimi da<text:line-break/>qualche parte, smarriti e orfani della tangibilità del proletariato. Lo si<text:line-break/>fa perchè si è sinceramente democratici e onestamente riformisti. Perchè si<text:line-break/>ha la convinzione che il sistema possa essere ribattezzato al rispetto<text:line-break/>delle condizioni della persona reclusa<text:line-break/>lavorando a braccetto con chi quel sistema lo amministra... Lo si fa a<text:line-break/>volte perchè magari il partito conserva un tavolo di discussione sul tema<text:line-break/>dagli anni 70, ma fortunatamente da allora nessuno ci si è dovuto più<text:line-break/>misurare...<text:line-break/>Odiare il carcere. Combatterlo. È altra cosa.<text:line-break/>Perché l'evidenza dei fatti ti spinge a parlare di prigionieri e non di<text:line-break/>detenuti.<text:line-break/>Lo si fa perchè non ne potresti fare a meno.<text:line-break/>Perchè sei esattamente tu o i tuoi cari quel fottuto proletariato che ci<text:line-break/>deve fare i conti.<text:line-break/>Perché si è rivoluzionari.<text:line-break/>Perché con chi organizza e amministra quel sistema non hai niente da<text:line-break/>condividere. Perché non hai santi in paradiso o partiti da delegare o<text:line-break/>omaggiare.<text:line-break/>Perché lo sai, ne hai intima certezza ... quest' articolazione del sistema<text:line-break/>ne è epifania...e con esso va distrutta.<text:line-break/><text:line-break/>enk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01T14:28:30.863048091</meta:creation-date>
    <meta:generator>LibreOffice/6.0.7.3$Linux_X86_64 LibreOffice_project/00m0$Build-3</meta:generator>
    <meta:editing-cycles>0</meta:editing-cycles>
    <meta:editing-duration>P0D</meta:editing-duration>
    <meta:document-statistic meta:table-count="0" meta:image-count="0" meta:object-count="0" meta:page-count="1" meta:paragraph-count="1" meta:word-count="195" meta:character-count="1181" meta:non-whitespace-character-count="986"/>
  </office:meta>
</office:document-meta>
</file>