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Una porzione di tuono alla volta<text:line-break/>allagando per strade infuocate  <text:line-break/>in assoluto disprezzo del tutto<text:line-break/>di assenza e di rabbia<text:line-break/>al contrario<text:line-break/>vivrò<text:line-break/>S .Tarquini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US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1-01T14:28:30.863048091</meta:creation-date>
    <meta:generator>LibreOffice/6.0.7.3$Linux_X86_64 LibreOffice_project/00m0$Build-3</meta:generator>
    <meta:editing-cycles>0</meta:editing-cycles>
    <meta:editing-duration>P0D</meta:editing-duration>
    <meta:document-statistic meta:table-count="0" meta:image-count="0" meta:object-count="0" meta:page-count="1" meta:paragraph-count="1" meta:word-count="25" meta:character-count="151" meta:non-whitespace-character-count="125"/>
  </office:meta>
</office:document-meta>
</file>