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rsid="00159d16" officeooo:paragraph-rsid="00159d16"/>
    </style:style>
    <style:style style:name="P2" style:family="paragraph" style:parent-style-name="Standard">
      <style:paragraph-properties fo:text-align="center" style:justify-single-word="false"/>
      <style:text-properties officeooo:rsid="00159d16" officeooo:paragraph-rsid="0015c89e"/>
    </style:style>
    <style:style style:name="P3" style:family="paragraph" style:parent-style-name="Standard">
      <style:paragraph-properties fo:text-align="center" style:justify-single-word="false"/>
      <style:text-properties officeooo:rsid="00159d16" officeooo:paragraph-rsid="00170e96"/>
    </style:style>
    <style:style style:name="T1" style:family="text">
      <style:text-properties officeooo:rsid="0015c89e"/>
    </style:style>
    <style:style style:name="T2" style:family="text">
      <style:text-properties officeooo:rsid="00170e9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Dentro sta galera faccio giorno e faccio sera </text:p>
      <text:p text:style-name="P1">vedo tante passeggiate nell’ aria confinate </text:p>
      <text:p text:style-name="P1">Km di percorsi dentr<text:span text:style-name="T2">o</text:span> gli stessi posti </text:p>
      <text:p text:style-name="P1">rinchiusi dentro na cella o dentro un campo de pallone </text:p>
      <text:p text:style-name="P1">famo scorre ste vite a fibbie ,noie e valori </text:p>
      <text:p text:style-name="P1">Dentro sti cori un po piegati c’è un passato de reati </text:p>
      <text:p text:style-name="P1">tutte vite co na storia de cui la gente non poù conosce la memoria </text:p>
      <text:p text:style-name="P2">a tanti basta giudicà co sufficienza <text:s/>pe scaricasse la <text:span text:style-name="T1">coscienza</text:span></text:p>
      <text:p text:style-name="P2"><text:span text:style-name="T1">non c’o sanno che i reati c’hanno origini antenati</text:span></text:p>
      <text:p text:style-name="P2"><text:span text:style-name="T1">io sto pagando a spese mia che giudica a occhi chiusi è na follia </text:span></text:p>
      <text:p text:style-name="P2"/>
      <text:p text:style-name="P3"><text:span text:style-name="T1">Semo l'argine frenato de un sistema precariato</text:span></text:p>
      <text:p text:style-name="P3"><text:span text:style-name="T1"><text:s/>droghe ,vite de espedienti e problemi famigliari <text:s/></text:span></text:p>
      <text:p text:style-name="P2"><text:span text:style-name="T1">so stati in parte causa de sti mali </text:span></text:p>
      <text:p text:style-name="P2"><text:span text:style-name="T1">ma mo nun vojo dì che semo tutti uguali </text:span></text:p>
      <text:p text:style-name="P2"><text:span text:style-name="T1">ma certa gente aiuta a compromette l'ideali </text:span></text:p>
      <text:p text:style-name="P3"><text:span text:style-name="T1">e se c’è una cosa che proprio nun comprendo </text:span></text:p>
      <text:p text:style-name="P3"><text:span text:style-name="T1">da parte della giustizia è il suo malato accanimento </text:span></text:p>
      <text:p text:style-name="P3"><text:span text:style-name="T1">c’è so guardie carcerarie divise </text:span></text:p>
      <text:p text:style-name="P3"><text:span text:style-name="T1">fra sensi onnipotenti e frustazioni devastanti </text:span></text:p>
      <text:p text:style-name="P3"><text:span text:style-name="T1">Semo nati da na stella capricciosa </text:span></text:p>
      <text:p text:style-name="P3"><text:span text:style-name="T1">che c’ha messo a dura prova </text:span></text:p>
      <text:p text:style-name="P3"><text:span text:style-name="T1">Ma noi nun s’arennemo continuamo a nun molla</text:span></text:p>
      <text:p text:style-name="P3"><text:span text:style-name="T1"><text:s/>perche tutto questo un giorno finirà</text:span></text:p>
      <text:p text:style-name="P2"/>
      <text:p text:style-name="P2"/>
      <text:p text:style-name="P2"><text:span text:style-name="T1">REBIBBIA 2018 <text:s text:c="3"/>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9-16T00:00:49.562000000</meta:creation-date>
    <dc:date>2020-09-18T15:56:16.821000000</dc:date>
    <meta:editing-duration>P1DT16H31M20S</meta:editing-duration>
    <meta:editing-cycles>2</meta:editing-cycles>
    <meta:generator>LibreOffice/6.0.2.1$Windows_X86_64 LibreOffice_project/f7f06a8f319e4b62f9bc5095aa112a65d2f3ac89</meta:generator>
    <meta:document-statistic meta:table-count="0" meta:image-count="0" meta:object-count="0" meta:page-count="1" meta:paragraph-count="24" meta:word-count="193" meta:character-count="1085" meta:non-whitespace-character-count="890"/>
  </office:meta>
</office:document-meta>
</file>