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105ad5" officeooo:paragraph-rsid="00105ad5"/>
    </style:style>
    <style:style style:name="P2" style:family="paragraph" style:parent-style-name="Standard">
      <style:text-properties officeooo:rsid="00107ca3" officeooo:paragraph-rsid="00107ca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[...]</text:p>
      <text:p text:style-name="P1"/>
      <text:p text:style-name="P1">Da quando sono arrivata non ho mai avuto un euro e il carcere non fa assolutamente nulla per aiutarti economicamente e devi aspettare mesi nella miseria, vedendoti passare davanti gente che sta bene economicamente lavorare perché c'è una graduatoria e perché funziona così e loro non pososno darti nessun aiuto. I volontari, per colpa di questo Covid 19 sono spariti e allora noi che non abbiamo familiari che ci inviino soldi, o nel mio caso ho un bimbo di 4 anni e la mia famiglia non è messa bene economicamente e un euro mandato a me è un euro tolto al mio bambino.Quindi non posso né chiederli né pretdendere che me li mandino, siamo in balia del dover chiedere : la prima volta ti danno, la seconda pure ma òa terza no, allora ti batti per poter lavorare ma non puoi perché c'è una graduatoria, scusate il francesismo, del cazzo e ingiusta perché o mettono sempre gli stessi che ogni mese hanno un lavoro diverso o quelli che sul conto hanno già mamma e papà che gli mandano 100 euro al mese; invece di fare graduatorie giuste controllando i conti correnti e chi è a zero cercare di metterlo subito.</text:p>
      <text:p text:style-name="P1"/>
      <text:p text:style-name="P1">Ma si sa, qui in carcere niente è giusto, i tuoi diritti vengono rispettati nel limite del limite umano, soprattutto qui a Sollicciano..non sono ordinati in nulla, non vengono rispettati gli orari <text:s/>di aria e le terapie. Il dentista non lo vedi e la risposta è sempre : "Siete troppe". Il cibo è sempre lo stesso, le celle cascano e vengono mantenute alla cazzo di cane eppure ci <text:s/>tolgono 120 euro di mantenimento se sei definitivo per un cibo migliotr, dicono loro, e per pagare quelli che suppostamente dovrebbero farci i lavori.</text:p>
      <text:p text:style-name="P1">Scusate il <text:s/>disordine nelle mie parole ma è troppa la rabbia e troppe le cose da dire. Spero che mi mandiate questa volta la mia tanto attesa Scarceranda.</text:p>
      <text:p text:style-name="P1">Viva la libertà-</text:p>
      <text:p text:style-name="P1"/>
      <text:p text:style-name="P2">P.S.: qui per poter parlare con l'ispettore, con un educatorie, con un assistente sociale che ti faccia una relazione per poter uscire di permesso o per un aiuto qualunque, è impossibile, quindi non capisco perché i giudici per farci uscire chiedono relazioni di gente che è impossibile trovare.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M17S</meta:editing-duration>
    <meta:editing-cycles>3</meta:editing-cycles>
    <meta:generator>LibreOffice/5.3.2.2$Windows_X86_64 LibreOffice_project/6cd4f1ef626f15116896b1d8e1398b56da0d0ee1</meta:generator>
    <dc:date>2020-08-22T15:47:38.973000000</dc:date>
    <dc:creator>Sara Di Pietro</dc:creator>
    <meta:document-statistic meta:table-count="0" meta:image-count="0" meta:object-count="0" meta:page-count="1" meta:paragraph-count="6" meta:word-count="372" meta:character-count="2105" meta:non-whitespace-character-count="1736"/>
    <meta:user-defined meta:name="Info 1"/>
    <meta:user-defined meta:name="Info 2"/>
    <meta:user-defined meta:name="Info 3"/>
    <meta:user-defined meta:name="Info 4"/>
  </office:meta>
</office:document-meta>
</file>