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officeooo:rsid="000c1337" officeooo:paragraph-rsid="000c1337"/>
    </style:style>
    <style:style style:name="P2" style:family="paragraph" style:parent-style-name="Standard">
      <style:text-properties officeooo:rsid="000c1337" officeooo:paragraph-rsid="000c1337"/>
    </style:style>
    <style:style style:name="P3" style:family="paragraph" style:parent-style-name="Standard">
      <style:text-properties officeooo:rsid="000deada" officeooo:paragraph-rsid="000deada"/>
    </style:style>
    <style:style style:name="T1" style:family="text">
      <style:text-properties officeooo:rsid="000dead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Cari amici di Ondarossa, ciao, sto avendo modo di leggere la vostra "Scarceranda", quaderno 14, l'ho avuta in prestito. Sto in carcere dal 7-12-2018 e, credetemi, ne ho viste tante di cose che non vanno, ma già lo sapete. Ma vi dico quello che mi è capitato, cioè, finalmente dopo 10 mesi vengo inerito al lavoro, in falegnameria, in un padiglione fatiscente, ma 7 giorni di lavoro e vengo trasferito per sovraffollamento.</text:p>
      <text:p text:style-name="P1">Mi semrbava assurdo e ci rimasi malissimo. Dopo aver firmato un contratto di 12 mesi di <text:s/>lavoro, il DAP se <text:s/>ne esce con questo trasferimento, per me inopportuno e quindi da incompetenti, visto che ormai avevo una stanza dove sarei dovuto rimandere per almeno 12 mesi.</text:p>
      <text:p text:style-name="P1">Come oggi apprendiamo in TV, la giustizia e la magistratura, stanno pieni di merda, si devono vergognare, che schifo.</text:p>
      <text:p text:style-name="P1">Noi paghiamo col carcere e loro? Farei un colpo di Stato, ci vorrebbe cari ragazzi.</text:p>
      <text:p text:style-name="P1">MI chiamo S. , ho 37 anni e sono in carcere per rapina, da 18 mesi. In questi 18 mesi amici miei, ho riflettuto e soprattutto ho scritto tanto, <text:span text:style-name="T1">anche per altri amici detenuti che mi chiedevano di farlo: lettere, poesie e riflessioni varie. Soprattutto poesie, in tutto sono 107 pessi, ad oggi, e le ho raccolte tutte in un quaderno-libro. Spero e voglio un giorno lontano, pubblicare questo libro e magari fare una presentazione in una scuola, davanti a tanti giovani, per condivderlo con loro e dire a loro che la vita è bella e la droga fa schifo e magari vendere tante copie. Ho trascorso 20 anni della mia vita tra eccessi e abusi di alcool, droga e ovviamente tutto il resto intorno, sono scampato alla morte tante volte e in diversi modi. Nell'ottobre del 2007 sono stato 4 giorni in coma dopo una brutta storia. Mi ritengo un sopravvissuto, sono molto fortunato a parlarne oggi e presto inizierò a scrivere una mia biografia. Cari Amici, sarei felice di ricevere due vostre copie di "Scarceanda", con annesso libro, siao io e l'altro <text:s/>detenuto amico e vi ringraziamo anticipatamente.</text:span></text:p>
      <text:p text:style-name="P3">Ora vi saluto come oramai di consuetudine, dopo aver scritto una lettera. Vi lascio a parole mie e cioè solo per voi, quattro poesie. [...] Spero vi piacciano. "Buon viaggio"...</text:p>
      <text:p text:style-name="P3"/>
      <text:p text:style-name="P3">A presto!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16M11S</meta:editing-duration>
    <meta:editing-cycles>4</meta:editing-cycles>
    <meta:generator>LibreOffice/5.3.2.2$Windows_X86_64 LibreOffice_project/6cd4f1ef626f15116896b1d8e1398b56da0d0ee1</meta:generator>
    <dc:date>2020-08-22T15:28:27.972000000</dc:date>
    <dc:creator>Sara Di Pietro</dc:creator>
    <meta:document-statistic meta:table-count="0" meta:image-count="0" meta:object-count="0" meta:page-count="1" meta:paragraph-count="7" meta:word-count="374" meta:character-count="2165" meta:non-whitespace-character-count="1795"/>
    <meta:user-defined meta:name="Info 1"/>
    <meta:user-defined meta:name="Info 2"/>
    <meta:user-defined meta:name="Info 3"/>
    <meta:user-defined meta:name="Info 4"/>
  </office:meta>
</office:document-meta>
</file>