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officeooo:rsid="001ec39c" officeooo:paragraph-rsid="001ec39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Sono l'internato 23enne a cui avete mandato quelle bellissime agende che conservo con cura. Mi chiamo A. E sono internato, ma, disgraziatamente, per il fatto di avere il diabete, sono in una casa circondariale e vi racconto che qua succedono cose che a voi, che importa a quanto ho capito dei diritti dei detenuti, farebbero incazzare...</text:p>
      <text:p text:style-name="P1">Non specifico perché anche i muri hanno occhi e orecchie e non ho voglia di fare la fine della buonanima di Stefano Cucchi, pace all'anima sua. Penso sappiate che questo è un carcere punitivo e purtroppo anche poco mediatico, cioè escono poche informazioni, e quelle che escono sono controllate e manipolare come le relazioni dei magistrati ecc.ecc. Non è un bel post, sono stato anche in altri carceri, come Alghero, Bancali, in Sardegna; Regina Coeli a Roma e Vasto, una casa lavoro in Abruzzo, io purtroppo <text:s/>sono stato internato perché oltre alla pericolosità aggravata dalla recidività di reati dello stesso genere, furto, rapina e ricettazione, ho violato più volte la sorveglianza speciale e purtroppo mi sono beccato "l'ergastolo in bianco", cioè l'inernamento presso casa lavoro, e sicuramente non mi giova essere in questo <text:s/>carcere, per quanto riguarda rapporti e denunce gratis.</text:p>
      <text:p text:style-name="P1">Comunque vi ho raccontato <text:s/>un po' di me, vi ringrazio di cuore per il gesto delle agende e continuate così, un grande abbraccio. </text:p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7M57S</meta:editing-duration>
    <meta:editing-cycles>3</meta:editing-cycles>
    <meta:generator>LibreOffice/5.3.2.2$Windows_X86_64 LibreOffice_project/6cd4f1ef626f15116896b1d8e1398b56da0d0ee1</meta:generator>
    <dc:date>2020-08-20T14:40:47.173000000</dc:date>
    <dc:creator>Sara Di Pietro</dc:creator>
    <meta:document-statistic meta:table-count="0" meta:image-count="0" meta:object-count="0" meta:page-count="1" meta:paragraph-count="3" meta:word-count="220" meta:character-count="1354" meta:non-whitespace-character-count="1133"/>
    <meta:user-defined meta:name="Info 1"/>
    <meta:user-defined meta:name="Info 2"/>
    <meta:user-defined meta:name="Info 3"/>
    <meta:user-defined meta:name="Info 4"/>
  </office:meta>
</office:document-meta>
</file>